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fd8058a557b4f267aef7f6b8482f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etiquettesbadgetiers"/><text:bookmark-start text:name="__RefHeading___etiquettes_badge_tiers_1"/><text:bookmark-start text:name="etiquettes_badge_tiers"/>ETIQUETTES BADGE TIERS<text:bookmark-end text:name="__RefHeading___etiquettes_badge_tiers_1"/><text:bookmark-end text:name="etiquettes_badge_tiers"/></text:h>
      <text:p text:style-name="Text_20_body">• <text:span text:style-name="Strong_20_Emphasis"><text:span text:style-name="">Description générale : </text:span></text:span> <text:line-break/>
Édition d'un Badge indiquant l'identité d'un tiers.</text:p>
      <text:p text:style-name="Text_20_body">• <text:span text:style-name="Strong_20_Emphasis"><text:span text:style-name="">Cas d'utilisation : </text:span></text:span> <text:line-break/></text:p>
      <text:p text:style-name="Preformatted_20_Text">Droit d'accès dans les locaux de l'entrepris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
<draw:frame draw:style-name="media" draw:name="0" text:anchor-type="as-char" draw:z-index="0" svg:width="20.902083333333cm" style:rel-width="100%" svg:height="11.006666666667cm" style:rel-height="scale"><draw:image xlink:href="Pictures/3efd8058a557b4f267aef7f6b8482fe8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11:21</meta:creation-date>
    <dc:creator>Generated</dc:creator>
    <dc:date>2026-08-13T20::11:21</dc:date>
    <dc:language>en-US</dc:language>
    <meta:editing-cycles>1</meta:editing-cycles>
    <meta:editing-duration>PT0S</meta:editing-duration>
    <dc:title>wiki:editions:catalog:etiquettesbadgetiers</dc:title>
  </office:meta>
</office:document-meta>
</file>