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53fd9b43f2804560f338e0197396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tiquettestierslocaux"/><text:bookmark-start text:name="__RefHeading___etiquettes_code_barre_site_1"/><text:bookmark-start text:name="etiquettes_code_barre_site"/>ETIQUETTES CODE BARRE SITE<text:bookmark-end text:name="__RefHeading___etiquettes_code_barre_site_1"/><text:bookmark-end text:name="etiquettes_code_barre_site"/></text:h>
      <text:p text:style-name="Text_20_body">• <text:span text:style-name="Strong_20_Emphasis"><text:span text:style-name="">Description générale : </text:span></text:span> <text:line-break/>
Édition d'un code barre indiquant l'identité d'un site.</text:p>
      <text:p text:style-name="Text_20_body">• <text:span text:style-name="Strong_20_Emphasis"><text:span text:style-name="">Cas d'utilisation : </text:span></text:span> <text:line-break/></text:p>
      <text:p text:style-name="Preformatted_20_Text">Scan pour identification d'un silo ou d'un magasi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 locaux. </text:p>
          </table:table-cell>
        </table:table-row>
        <table:table-row>
          <table:table-cell office:value-type="string" table:style-name="tableheader">
            <text:p text:style-name="Table_20_Heading"> Type Tiers </text:p>
          </table:table-cell>
          <table:table-cell office:value-type="string" table:style-name="tablecell">
            <text:p text:style-name="tablealignleft"> Filtre d'un ou plusieurs type de tiers locaux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928541666667cm" style:rel-width="100%" svg:height="6.3235416666667cm" style:rel-height="scale"><draw:image xlink:href="Pictures/e453fd9b43f2804560f338e019739621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3</meta:creation-date>
    <dc:creator>Generated</dc:creator>
    <dc:date>2026-08-13T19::27:43</dc:date>
    <dc:language>en-US</dc:language>
    <meta:editing-cycles>1</meta:editing-cycles>
    <meta:editing-duration>PT0S</meta:editing-duration>
    <dc:title>wiki:editions:catalog:etiquettestierslocaux</dc:title>
  </office:meta>
</office:document-meta>
</file>