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a8b4eeb508231ded071a88b3c318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ficheatc"/><text:bookmark-start text:name="__RefHeading___fiche_atc_1"/><text:bookmark-start text:name="fiche_atc"/>FICHE ATC<text:bookmark-end text:name="__RefHeading___fiche_atc_1"/><text:bookmark-end text:name="fiche_atc"/></text:h>
      <text:p text:style-name="Text_20_body">• <text:span text:style-name="Strong_20_Emphasis"><text:span text:style-name="">Description générale : </text:span></text:span> <text:line-break/>
Fiche descriptive d'un ATC ou courtier.</text:p>
      <text:p text:style-name="Text_20_body">• <text:span text:style-name="Strong_20_Emphasis"><text:span text:style-name="">Cas d'utilisation : </text:span></text:span> <text:line-break/></text:p>
      <text:p text:style-name="Preformatted_20_Text">Consultation diverse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0.875625cm" style:rel-width="100%" svg:height="6.588125cm" style:rel-height="scale"><draw:image xlink:href="Pictures/71a8b4eeb508231ded071a88b3c318d9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7::21:39</meta:creation-date>
    <dc:creator>Generated</dc:creator>
    <dc:date>2026-08-14T07::21:39</dc:date>
    <dc:language>en-US</dc:language>
    <meta:editing-cycles>1</meta:editing-cycles>
    <meta:editing-duration>PT0S</meta:editing-duration>
    <dc:title>wiki:editions:catalog:ficheatc</dc:title>
  </office:meta>
</office:document-meta>
</file>