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4ac0617a77901c280f9a030b564c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fichetransporteur"/><text:bookmark-start text:name="__RefHeading___fiche_transporteur_1"/><text:bookmark-start text:name="fiche_transporteur"/>FICHE TRANSPORTEUR<text:bookmark-end text:name="__RefHeading___fiche_transporteur_1"/><text:bookmark-end text:name="fiche_transporteur"/></text:h>
      <text:p text:style-name="Text_20_body">• <text:span text:style-name="Strong_20_Emphasis"><text:span text:style-name="">Description générale : </text:span></text:span> <text:line-break/>
Fiche descriptive d'un transporteur.</text:p>
      <text:p text:style-name="Text_20_body">• <text:span text:style-name="Strong_20_Emphasis"><text:span text:style-name="">Cas d'utilisation : </text:span></text:span> <text:line-break/></text:p>
      <text:p text:style-name="Preformatted_20_Text">Consultation diverse.</text:p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1.616458333333cm" style:rel-width="100%" svg:height="18.494375cm" style:rel-height="scale"><draw:image xlink:href="Pictures/194ac0617a77901c280f9a030b564c78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36</meta:creation-date>
    <dc:creator>Generated</dc:creator>
    <dc:date>2026-08-13T20::55:36</dc:date>
    <dc:language>en-US</dc:language>
    <meta:editing-cycles>1</meta:editing-cycles>
    <meta:editing-duration>PT0S</meta:editing-duration>
    <dc:title>wiki:editions:catalog:fichetransporteur</dc:title>
  </office:meta>
</office:document-meta>
</file>