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fb5fd401d4b4cee6bebe0d25903de1.png"/>
  <manifest:file-entry manifest:media-type="image/png" manifest:full-path="Pictures/e6040d8d2290970ce8bf580ba867c8bb.png"/>
  <manifest:file-entry manifest:media-type="image/png" manifest:full-path="Pictures/374aa29e8c46fdaf503c5417c68ede5d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journauxcomptable_basestva"/><text:bookmark-start text:name="__RefHeading___bases_tva_1"/><text:bookmark-start text:name="bases_tva"/>BASES &amp; TVA<text:bookmark-end text:name="__RefHeading___bases_tva_1"/><text:bookmark-end text:name="bases_tva"/></text:h>
      <text:p text:style-name="Text_20_body">• <text:span text:style-name="Strong_20_Emphasis"><text:span text:style-name="">Description générale : </text:span></text:span> <text:line-break/>
Rapport chiffré du cumul des montants TVA par base TVA sur une périod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rapprochement des montants TVA ventilés en compta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Toutes les activités par défaut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ype d'opération </text:p>
          </table:table-cell>
          <table:table-cell office:value-type="string" table:style-name="tablecell">
            <text:p text:style-name="tablealignleft"> Achats, ventes ou les 2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au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chéances </text:p>
          </table:table-cell>
          <table:table-cell office:value-type="string" table:style-name="tablecell">
            <text:p text:style-name="tablealignleft"> Échéance Du au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ri par  </text:p>
          </table:table-cell>
          <table:table-cell office:value-type="string" table:style-name="tablecell">
            <text:p text:style-name="tablealignleft"> Échéance, Type de TVA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ou 3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rance, Intracom, etc…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ièces </text:p>
          </table:table-cell>
          <table:table-cell office:value-type="string" table:style-name="tablecell">
            <text:p text:style-name="tablealignleft"> Réglées, non réglées ou les 2. </text:p>
          </table:table-cell>
          <table:table-cell office:value-type="string" table:style-name="tablecell"/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_par_type_tva._niveau_de_detail_1_2"/><text:bookmark-start text:name="tri_par_type_tva._niveau_de_detail_1"/>Tri par Type TVA. Niveau de détail 1<text:bookmark-end text:name="__RefHeading___tri_par_type_tva._niveau_de_detail_1_2"/><text:bookmark-end text:name="tri_par_type_tva._niveau_de_detail_1"/></text:h>
      <text:p text:style-name="Text_20_body">
<draw:frame draw:style-name="media" draw:name="0" text:anchor-type="as-char" draw:z-index="0" svg:width="21.2725cm" style:rel-width="100%" svg:height="20.081875cm" style:rel-height="scale"><draw:image xlink:href="Pictures/b8fb5fd401d4b4cee6bebe0d25903de1.png" xlink:type="simple" xlink:show="embed" xlink:actuate="onLoad"/></draw:frame></text:p>
      <text:h text:style-name="Heading_20_3" text:outline-level="3"><text:bookmark-start text:name="__RefHeading___tri_par_type_tva._niveau_de_detail_2_3"/><text:bookmark-start text:name="tri_par_type_tva._niveau_de_detail_2"/>Tri par Type TVA. Niveau de détail 2<text:bookmark-end text:name="__RefHeading___tri_par_type_tva._niveau_de_detail_2_3"/><text:bookmark-end text:name="tri_par_type_tva._niveau_de_detail_2"/></text:h>
      <text:p text:style-name="Text_20_body">
<draw:frame draw:style-name="media" draw:name="1" text:anchor-type="as-char" draw:z-index="1" svg:width="29.977291666667cm" style:rel-width="100%" svg:height="21.11375cm" style:rel-height="scale"><draw:image xlink:href="Pictures/e6040d8d2290970ce8bf580ba867c8bb.png" xlink:type="simple" xlink:show="embed" xlink:actuate="onLoad"/></draw:frame></text:p>
      <text:h text:style-name="Heading_20_3" text:outline-level="3"><text:bookmark-start text:name="__RefHeading___tri_par_echeance._niveau_de_detail_3_4"/><text:bookmark-start text:name="tri_par_echeance._niveau_de_detail_3"/>Tri par échéance. Niveau de détail 3<text:bookmark-end text:name="__RefHeading___tri_par_echeance._niveau_de_detail_3_4"/><text:bookmark-end text:name="tri_par_echeance._niveau_de_detail_3"/></text:h>
      <text:p text:style-name="Text_20_body">
<draw:frame draw:style-name="media" draw:name="2" text:anchor-type="as-char" draw:z-index="2" svg:width="29.924375cm" style:rel-width="100%" svg:height="21.140208333333cm" style:rel-height="scale"><draw:image xlink:href="Pictures/374aa29e8c46fdaf503c5417c68ede5d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29</meta:creation-date>
    <dc:creator>Generated</dc:creator>
    <dc:date>2026-08-13T19::18:29</dc:date>
    <dc:language>en-US</dc:language>
    <meta:editing-cycles>1</meta:editing-cycles>
    <meta:editing-duration>PT0S</meta:editing-duration>
    <dc:title>wiki:editions:catalog:journauxcomptable_basestva</dc:title>
  </office:meta>
</office:document-meta>
</file>