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862997ad3aa8609ba0dfc82997a0fe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controlejxmatieres"/>Date de création : 09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controle_jx_matieres_1"/><text:bookmark-start text:name="controle_jx_matieres"/>Contrôle Jx Matières<text:bookmark-end text:name="__RefHeading___controle_jx_matieres_1"/><text:bookmark-end text:name="controle_jx_matie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journal détaillé</text:span>, précédé d'un rapport qui détaille si il y a des <text:span text:style-name="Strong_20_Emphasis">anomalies dans le journal</text:span>.<text:line-break/>Permet le contrôle des cumuls débit/crédit des ventes mensuelles, avant passage en compta par exemple.
<text:line-break/></text:p>
      <text:p text:style-name="Preformatted_20_Text"> Index<text:s text:c="2"/>-&gt;<text:s text:c="2"/>journaux Comptable<text:s text:c="2"/>-&gt;<text:s text:c="2"/>Contrôle Jx Matiè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</text:p>
          </table:table-cell>
        </table:table-row>
        <table:table-row>
          <table:table-cell office:value-type="string" table:style-name="tablecell">
            <text:p text:style-name="tablealignleft"> Au…             </text:p>
          </table:table-cell>
          <table:table-cell office:value-type="string" table:style-name="tablecell">
            <text:p text:style-name="tablealignleft"> Dates maxi des pièces à prendre en compte  </text:p>
          </table:table-cell>
        </table:table-row>
        <table:table-row>
          <table:table-cell office:value-type="string" table:style-name="tablecell">
            <text:p text:style-name="tablealignleft"> Journal           </text:p>
          </table:table-cell>
          <table:table-cell office:value-type="string" table:style-name="tablecell">
            <text:p text:style-name="tablealignleft"> Filtre sur un journal                      </text:p>
          </table:table-cell>
        </table:table-row>
        <table:table-row>
          <table:table-cell office:value-type="string" table:style-name="tablecell">
            <text:p text:style-name="tablealignleft"> Ancienne version  </text:p>
          </table:table-cell>
          <table:table-cell office:value-type="string" table:style-name="tablecell">
            <text:p text:style-name="tablealignleft"> Avec débit ou crédit négatif.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Anomalies, Edition globale  (1ère page)</text:p>
        </text:list-item>
        <text:list-item>
          <text:p text:style-name="List_20_1_Content_Last"> Edition détaillée (2ème page)</text:p>
        </text:list-item>
      </text:list>
      <text:p text:style-name="Text_20_body"><text:span text:style-name="">Journal des ventes appro pour le mois de jun 2023</text:span><text:line-break/><text:line-break/><text:line-break/>
</text:p>
      <text:p text:style-name="Text_20_body"><text:span text:style-name="">Journal des ventes appro pour le mois de juin 2023</text:span><text:line-break/>
En cas d'écriture non param, vous pouvez consulter le wiki <text:a xlink:type="simple" xlink:href="https://wiki.atys.analys-informatique.com/doku.php?id=wiki:docs_en_cours:faq_non_param" text:style-name="Internet_20_link" text:visited-style-name="Visited_20_Internet_20_Link"> Corriger une “écriture Non Param.” dans un journal matière</text:a><text:line-break/><text:line-break/><text:line-break/>
<draw:frame draw:style-name="mediacenter" draw:name="0" text:anchor-type="paragraph" draw:z-index="0" svg:width="18.520833333333cm" style:rel-width="100%" svg:height="12.858282744665cm" style:rel-height="scale"><draw:image xlink:href="Pictures/0e862997ad3aa8609ba0dfc82997a0fe.jpg" xlink:type="simple" xlink:show="embed" xlink:actuate="onLoad"/></draw:frame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" text:anchor-type="paragraph" draw:z-index="1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48</meta:creation-date>
    <dc:creator>Generated</dc:creator>
    <dc:date>2026-08-13T19::26:48</dc:date>
    <dc:language>en-US</dc:language>
    <meta:editing-cycles>1</meta:editing-cycles>
    <meta:editing-duration>PT0S</meta:editing-duration>
    <dc:title>wiki:editions:catalog:journauxcomptable_controlejxmatieres</dc:title>
  </office:meta>
</office:document-meta>
</file>