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2960a6770acdda30e717f9af7892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journauxcomptable_jxdesaisiespaiements"/><text:bookmark-start text:name="__RefHeading___journaux_saisies_des_paiements_1"/><text:bookmark-start text:name="journaux_saisies_des_paiements"/>JOURNAUX SAISIES DES PAIEMENTS<text:bookmark-end text:name="__RefHeading___journaux_saisies_des_paiements_1"/><text:bookmark-end text:name="journaux_saisies_des_paiements"/></text:h>
      <text:p text:style-name="Text_20_body">• <text:span text:style-name="Strong_20_Emphasis"><text:span text:style-name="">Description générale : </text:span></text:span> <text:line-break/>
Rapport écritures des pièces de paiement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Contrôler les montants par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Au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1 ou plusieurs type de tiers. </text:p>
          </table:table-cell>
        </table:table-row>
        <table:table-row>
          <table:table-cell office:value-type="string" table:style-name="tableheader">
            <text:p text:style-name="Table_20_Heading"> Mode de paiement </text:p>
          </table:table-cell>
          <table:table-cell office:value-type="string" table:style-name="tablecell">
            <text:p text:style-name="tablealignleft"> Filtre sur mode virement par exempl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9.950833333333cm" style:rel-width="100%" svg:height="21.193125cm" style:rel-height="scale"><draw:image xlink:href="Pictures/3e2960a6770acdda30e717f9af7892be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4:23</meta:creation-date>
    <dc:creator>Generated</dc:creator>
    <dc:date>2026-08-13T19::24:23</dc:date>
    <dc:language>en-US</dc:language>
    <meta:editing-cycles>1</meta:editing-cycles>
    <meta:editing-duration>PT0S</meta:editing-duration>
    <dc:title>wiki:editions:catalog:journauxcomptable_jxdesaisiespaiements</dc:title>
  </office:meta>
</office:document-meta>
</file>