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f7f50818246727f89ab7f421ed3a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journauxcomptable_jxdesaisiesreglements"/><text:bookmark-start text:name="__RefHeading___journaux_saisies_des_reglements_1"/><text:bookmark-start text:name="journaux_saisies_des_reglements"/>JOURNAUX SAISIES DES RÈGLEMENTS<text:bookmark-end text:name="__RefHeading___journaux_saisies_des_reglements_1"/><text:bookmark-end text:name="journaux_saisies_des_reglements"/></text:h>
      <text:p text:style-name="Text_20_body">• <text:span text:style-name="Strong_20_Emphasis"><text:span text:style-name="">Description générale : </text:span></text:span> <text:line-break/>
Rapport écritures des pièces de règlement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Contrôler le montant cumul des règlement par chèque sur une périod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 Du Au </text:p>
          </table:table-cell>
        </table:table-row>
        <table:table-row>
          <table:table-cell office:value-type="string" table:style-name="tableheader">
            <text:p text:style-name="Table_20_Heading"> Mode de règlement </text:p>
          </table:table-cell>
          <table:table-cell office:value-type="string" table:style-name="tablecell">
            <text:p text:style-name="tablealignleft"> Filtre des règlements par Carte Bleu par exemple. </text:p>
          </table:table-cell>
        </table:table-row>
        <table:table-row>
          <table:table-cell office:value-type="string" table:style-name="tableheader">
            <text:p text:style-name="Table_20_Heading"> Agence bancaire </text:p>
          </table:table-cell>
          <table:table-cell office:value-type="string" table:style-name="tablecell">
            <text:p text:style-name="tablealignleft"> Une ou plusieurs agence bancaire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draw:frame draw:style-name="media" draw:name="0" text:anchor-type="as-char" draw:z-index="0" svg:width="29.950833333333cm" style:rel-width="100%" svg:height="21.11375cm" style:rel-height="scale"><draw:image xlink:href="Pictures/56f7f50818246727f89ab7f421ed3adf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1:18</meta:creation-date>
    <dc:creator>Generated</dc:creator>
    <dc:date>2026-08-13T20::11:18</dc:date>
    <dc:language>en-US</dc:language>
    <meta:editing-cycles>1</meta:editing-cycles>
    <meta:editing-duration>PT0S</meta:editing-duration>
    <dc:title>wiki:editions:catalog:journauxcomptable_jxdesaisiesreglements</dc:title>
  </office:meta>
</office:document-meta>
</file>