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a8940e6336c024bb6e00e9af8a4cbb.jpg"/>
  <manifest:file-entry manifest:media-type="image/jpeg" manifest:full-path="Pictures/df553e455dc60e8815fbe59f4a15d872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jxfinanciers"/>Date de création : 10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journaux_financiers_1"/><text:bookmark-start text:name="journaux_financiers"/>Journaux financiers<text:bookmark-end text:name="__RefHeading___journaux_financiers_1"/><text:bookmark-end text:name="journaux_financ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détail des écritures mensuelles</text:span>, par journal de banque (journal de nature financier).
<text:line-break/></text:p>
      <text:p text:style-name="Preformatted_20_Text"> Index<text:s text:c="2"/>-&gt;<text:s text:c="2"/>journaux Comptable<text:s text:c="2"/>-&gt;<text:s text:c="2"/>Jx financ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…                                                                      </text:p>
          </table:table-cell>
          <table:table-cell office:value-type="string" table:style-name="tablecell">
            <text:p text:style-name="tablealignleft"> Dates maxi des pièces à prendre en compte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ux                                                                   </text:p>
          </table:table-cell>
          <table:table-cell office:value-type="string" table:style-name="tablecell">
            <text:p text:style-name="tablealignleft"> Filtre (multi sélection) sur les journaux à analyser.<text:line-break/>Si <text:span text:style-name="Emphasis">vide</text:span>, tous les journaux matières disponibles sont pris en compte.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écritures comptabilisées <text:line-break/>(anciennement : Depuis le début du mois)  </text:p>
          </table:table-cell>
          <table:table-cell office:value-type="string" table:style-name="tablecell">
            <text:p text:style-name="tablealignleft"> Si <text:span text:style-name="Emphasis">coché</text:span>, présente toutes les écritures, depuis le début du mois, <text:span text:style-name="Strong_20_Emphasis">y compris celles qui sont déjà envoyées en compta</text:span>.<text:line-break/>Si <text:span text:style-name="Emphasis">décoché</text:span>, présente uniquement les <text:span text:style-name="Strong_20_Emphasis">écritures non envoyées en compta</text:span>.  </text:p>
          </table:table-cell>
        </table:table-row>
        <table:table-row>
          <table:table-cell office:value-type="string" table:style-name="tablecell">
            <text:p text:style-name="tablealignleft"> Ancienne version                                                           </text:p>
          </table:table-cell>
          <table:table-cell office:value-type="string" table:style-name="tablecell">
            <text:p text:style-name="tablealignleft"> Avec débit ou crédit négatif.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Edition globale (1ère page)</text:p>
        </text:list-item>
        <text:list-item>
          <text:p text:style-name="List_20_1_Content"> Cumul des comptes (2ème page)</text:p>
        </text:list-item>
        <text:list-item>
          <text:p text:style-name="List_20_1_Content_Last"> Edition détaillée (3ème page)</text:p>
        </text:list-item>
      </text:list>
      <text:p text:style-name="Text_20_body"><text:span text:style-name="">Journal des encaissements/décaissements pour le mois de novembre 2022, <text:span text:style-name="Strong_20_Emphasis">avec écritures déjà comptabilisées</text:span></text:span><text:line-break/><text:line-break/><text:line-break/>
</text:p>
      <text:p text:style-name="Text_20_body"><text:span text:style-name="">Journal des encaissements/décaissements pour le mois de novembre 2022, <text:span text:style-name="Strong_20_Emphasis">avec écritures déjà comptabilisées</text:span></text:span><text:line-break/><text:line-break/><text:line-break/>
<draw:frame draw:style-name="mediacenter" draw:name="0" text:anchor-type="paragraph" draw:z-index="0" svg:width="18.520833333333cm" style:rel-width="100%" svg:height="5.5116214859438cm" style:rel-height="scale"><draw:image xlink:href="Pictures/18a8940e6336c024bb6e00e9af8a4cbb.jpg" xlink:type="simple" xlink:show="embed" xlink:actuate="onLoad"/></draw:frame></text:p>
      <text:p text:style-name="Text_20_body"><text:span text:style-name="">Journal des encaissements/décaissements pour le mois de novembre 2022, <text:span text:style-name="Strong_20_Emphasis">avec écritures déjà comptabilisées</text:span></text:span><text:line-break/><text:line-break/><text:line-break/>
<draw:frame draw:style-name="mediacenter" draw:name="1" text:anchor-type="paragraph" draw:z-index="1" svg:width="18.520833333333cm" style:rel-width="100%" svg:height="13.325378787879cm" style:rel-height="scale"><draw:image xlink:href="Pictures/df553e455dc60e8815fbe59f4a15d872.jpg" xlink:type="simple" xlink:show="embed" xlink:actuate="onLoad"/></draw:frame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6</meta:creation-date>
    <dc:creator>Generated</dc:creator>
    <dc:date>2026-08-13T19::23:36</dc:date>
    <dc:language>en-US</dc:language>
    <meta:editing-cycles>1</meta:editing-cycles>
    <meta:editing-duration>PT0S</meta:editing-duration>
    <dc:title>wiki:editions:catalog:journauxcomptable_jxfinanciers</dc:title>
  </office:meta>
</office:document-meta>
</file>