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6e29f71a42fef2bbabf05229d538c5d.jpg"/>
  <manifest:file-entry manifest:media-type="image/jpeg" manifest:full-path="Pictures/632127e72b577224188c003d5ee508a7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journauxcomptable_jxmatieres"/>Date de création : 08/11/23<text:line-break/>
Date de Mise à Jour : 17/11/23<text:line-break/>
Version v22.0<text:line-break/></text:span></text:p>
      <text:p text:style-name="Horizontal_20_Line"/>
      <text:h text:style-name="Heading_20_1" text:outline-level="1"><text:bookmark-start text:name="__RefHeading___journaux_matieres_1"/><text:bookmark-start text:name="journaux_matieres"/>Journaux matières<text:bookmark-end text:name="__RefHeading___journaux_matieres_1"/><text:bookmark-end text:name="journaux_matier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détail des écritures mensuelles</text:span>, d'achats ou de ventes de marchandises, par journal.
<text:line-break/></text:p>
      <text:p text:style-name="Preformatted_20_Text"> Index<text:s text:c="2"/>-&gt;<text:s text:c="2"/>journaux Comptable<text:s text:c="2"/>-&gt;<text:s text:c="2"/>Jx matièr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…                                                                      </text:p>
          </table:table-cell>
          <table:table-cell office:value-type="string" table:style-name="tablecell">
            <text:p text:style-name="tablealignleft"> Dates maxi des pièces à prendre en compte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ournaux                                                                   </text:p>
          </table:table-cell>
          <table:table-cell office:value-type="string" table:style-name="tablecell">
            <text:p text:style-name="tablealignleft"> Filtre (multi sélection) sur les journaux à analyser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écritures comptabilisées <text:line-break/>(anciennement : Depuis le début du mois)  </text:p>
          </table:table-cell>
          <table:table-cell office:value-type="string" table:style-name="tablecell">
            <text:p text:style-name="tablealignleft"> Si <text:span text:style-name="Emphasis">coché</text:span>, présente toutes les écritures, depuis le début du mois, <text:span text:style-name="Strong_20_Emphasis">y compris celles qui sont déjà envoyées en compta</text:span>.<text:line-break/>Si <text:span text:style-name="Emphasis">décoché</text:span>, présente uniquement les <text:span text:style-name="Strong_20_Emphasis">écritures non envoyées en compta</text:span>.  </text:p>
          </table:table-cell>
        </table:table-row>
        <table:table-row>
          <table:table-cell office:value-type="string" table:style-name="tablecell">
            <text:p text:style-name="tablealignleft"> Ancienne version                                                           </text:p>
          </table:table-cell>
          <table:table-cell office:value-type="string" table:style-name="tablecell">
            <text:p text:style-name="tablealignleft"> Avec débit ou crédit négatif.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Edition globale (1ère page)</text:p>
        </text:list-item>
        <text:list-item>
          <text:p text:style-name="List_20_1_Content"> Cumul des comptes (2ème page)</text:p>
        </text:list-item>
        <text:list-item>
          <text:p text:style-name="List_20_1_Content_Last"> Edition détaillée (3ème page)</text:p>
        </text:list-item>
      </text:list>
      <text:p text:style-name="Text_20_body"><text:span text:style-name="">Journal des ventes appro pour le mois de mai 2022, <text:span text:style-name="Strong_20_Emphasis">avec écritures déjà comptabilisées</text:span></text:span><text:line-break/><text:line-break/>
<text:span text:style-name="Strong_20_Emphasis">Détail des écritures par section analytique.</text:span><text:line-break/><text:line-break/>
</text:p>
      <text:p text:style-name="Text_20_body"><text:span text:style-name="">Journal des ventes appro pour le mois de mai 2022, <text:span text:style-name="Strong_20_Emphasis">avec écritures déjà comptabilisées</text:span></text:span><text:line-break/><text:line-break/><text:span text:style-name="Strong_20_Emphasis">Cumul des écritures par compte comptable.</text:span><text:line-break/><text:line-break/>
<draw:frame draw:style-name="mediacenter" draw:name="0" text:anchor-type="paragraph" draw:z-index="0" svg:width="21.166666666667cm" style:rel-width="100%" svg:height="6.9219276094276cm" style:rel-height="scale"><draw:image xlink:href="Pictures/c6e29f71a42fef2bbabf05229d538c5d.jpg" xlink:type="simple" xlink:show="embed" xlink:actuate="onLoad"/></draw:frame></text:p>
      <text:p text:style-name="Text_20_body"><text:span text:style-name="">Journal des ventes appro pour le mois de mai 2022, <text:span text:style-name="Strong_20_Emphasis">avec écritures déjà comptabilisées</text:span><text:line-break/><text:line-break/></text:span><text:span text:style-name="Strong_20_Emphasis">Détail des écritures.</text:span><text:line-break/><text:line-break/>
<draw:frame draw:style-name="mediacenter" draw:name="1" text:anchor-type="paragraph" draw:z-index="1" svg:width="21.166666666667cm" style:rel-width="100%" svg:height="12.119173262973cm" style:rel-height="scale"><draw:image xlink:href="Pictures/632127e72b577224188c003d5ee508a7.jpg" xlink:type="simple" xlink:show="embed" xlink:actuate="onLoad"/></draw:frame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1:26</meta:creation-date>
    <dc:creator>Generated</dc:creator>
    <dc:date>2026-08-13T19::21:26</dc:date>
    <dc:language>en-US</dc:language>
    <meta:editing-cycles>1</meta:editing-cycles>
    <meta:editing-duration>PT0S</meta:editing-duration>
    <dc:title>wiki:editions:catalog:journauxcomptable_jxmatieres</dc:title>
  </office:meta>
</office:document-meta>
</file>