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4b0dcd8a2636b67d0bc6ef72c49922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justificatifpaiements"/><text:bookmark-start text:name="__RefHeading___paiements_automatiques_-_justificatif_des_paiements_1"/><text:bookmark-start text:name="paiements_automatiques_-_justificatif_des_paiements"/>PAIEMENTS AUTOMATIQUES - JUSTIFICATIF DES PAIEMENTS<text:bookmark-end text:name="__RefHeading___paiements_automatiques_-_justificatif_des_paiements_1"/><text:bookmark-end text:name="paiements_automatiques_-_justificatif_des_paiements"/></text:h>
      <text:p text:style-name="Text_20_body">• <text:span text:style-name="Strong_20_Emphasis"><text:span text:style-name="">Description générale : </text:span></text:span> <text:line-break/>
Lettre explicative du paiement émis.<text:line-break/>
Indication du détail des factures payées. (Identification et montant)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Envoi postal pour explication d'un virement fournisseur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uméro Traitement </text:p>
          </table:table-cell>
          <table:table-cell office:value-type="string" table:style-name="tablecell">
            <text:p text:style-name="tablealignleft"> En relation avec le traitement de validation des paiements. </text:p>
          </table:table-cell>
        </table:table-row>
        <table:table-row>
          <table:table-cell office:value-type="string" table:style-name="tableheader">
            <text:p text:style-name="Table_20_Heading"> Point de départ </text:p>
          </table:table-cell>
          <table:table-cell office:value-type="string" table:style-name="tablecell">
            <text:p text:style-name="tablealignleft"> Identification de la pièce du point de reprise. </text:p>
          </table:table-cell>
        </table:table-row>
        <table:table-row>
          <table:table-cell office:value-type="string" table:style-name="tableheader">
            <text:p text:style-name="Table_20_Heading"> Agence </text:p>
          </table:table-cell>
          <table:table-cell office:value-type="string" table:style-name="tablecell">
            <text:p text:style-name="tablealignleft"> Filtre d'une banque de paiement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Tier. </text:p>
          </table:table-cell>
        </table:table-row>
        <table:table-row>
          <table:table-cell office:value-type="string" table:style-name="tableheader">
            <text:p text:style-name="Table_20_Heading"> Mode Paiement </text:p>
          </table:table-cell>
          <table:table-cell office:value-type="string" table:style-name="tablecell">
            <text:p text:style-name="tablealignleft"> Filtre d'un ou plusieurs mode (Chèque, Virement, Compensation, etc…) </text:p>
          </table:table-cell>
        </table:table-row>
        <table:table-row>
          <table:table-cell office:value-type="string" table:style-name="tableheader">
            <text:p text:style-name="Table_20_Heading"> Date échéance max encours </text:p>
          </table:table-cell>
          <table:table-cell office:value-type="string" table:style-name="tablecell">
            <text:p text:style-name="tablealignleft"> Prise en compte de l'encours jusqu'à échéance le. </text:p>
          </table:table-cell>
        </table:table-row>
      </table:table>
      <text:p text:style-name="Text_20_body">• <text:span text:style-name="Strong_20_Emphasis"><text:span text:style-name="">Exemples d'édition :</text:span></text:span> <text:line-break/><text:line-break/>
<draw:frame draw:style-name="media" draw:name="0" text:anchor-type="as-char" draw:z-index="0" svg:width="16.748125cm" svg:height="23.680208333333cm"><draw:image xlink:href="Pictures/34b0dcd8a2636b67d0bc6ef72c49922b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01</meta:creation-date>
    <dc:creator>Generated</dc:creator>
    <dc:date>2026-08-13T19::23:01</dc:date>
    <dc:language>en-US</dc:language>
    <meta:editing-cycles>1</meta:editing-cycles>
    <meta:editing-duration>PT0S</meta:editing-duration>
    <dc:title>wiki:editions:catalog:justificatifpaiements</dc:title>
  </office:meta>
</office:document-meta>
</file>