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34077ecd09f232e0f84ac9f71f583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lcr_lettreslcr"/><text:bookmark-start text:name="__RefHeading___lettres_lcr_1"/><text:bookmark-start text:name="lettres_lcr"/>LETTRES LCR<text:bookmark-end text:name="__RefHeading___lettres_lcr_1"/><text:bookmark-end text:name="lettres_lcr"/></text:h>
      <text:p text:style-name="Text_20_body">• <text:span text:style-name="Strong_20_Emphasis"><text:span text:style-name="">Description générale : </text:span></text:span> <text:line-break/>
Document Lettre de change relevé avec justificatif (Montants des pièces dues).</text:p>
      <text:p text:style-name="Text_20_body">• <text:span text:style-name="Strong_20_Emphasis"><text:span text:style-name="">Cas d'utilisation : </text:span></text:span> <text:line-break/></text:p>
      <text:p text:style-name="Preformatted_20_Text">Donner l’ordre à son client (le tiré) de payer un montant déterminé, à une date déterminée.<text:line-break/>Avec liste des factures avec leur montant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de pièce </text:p>
          </table:table-cell>
          <table:table-cell office:value-type="string" table:style-name="tablecell">
            <text:p text:style-name="tablealignleft"> Date du 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Identification pièce, Nom Tiers. </text:p>
          </table:table-cell>
        </table:table-row>
        <table:table-row>
          <table:table-cell office:value-type="string" table:style-name="tableheader">
            <text:p text:style-name="Table_20_Heading"> Pièce </text:p>
          </table:table-cell>
          <table:table-cell office:value-type="string" table:style-name="tablecell">
            <text:p text:style-name="tablealignleft"> Du N° de pièce au N° de pièce.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Facture a terme, facture vente céréale, etc… </text:p>
          </table:table-cell>
        </table:table-row>
        <table:table-row>
          <table:table-cell office:value-type="string" table:style-name="tableheader">
            <text:p text:style-name="Table_20_Heading"> N° de traitement </text:p>
          </table:table-cell>
          <table:table-cell office:value-type="string" table:style-name="tablecell">
            <text:p text:style-name="tablealignleft"> Filtre N° Traitement (-1 par défaut = pas de traitement). </text:p>
          </table:table-cell>
        </table:table-row>
        <table:table-row>
          <table:table-cell office:value-type="string" table:style-name="tableheader">
            <text:p text:style-name="Table_20_Heading"> Acceptation </text:p>
          </table:table-cell>
          <table:table-cell office:value-type="string" table:style-name="tablecell">
            <text:p text:style-name="tablealignleft"> LCR Acceptée, non acceptée ou les 2. </text:p>
          </table:table-cell>
        </table:table-row>
      </table:table>
      <text:p text:style-name="Text_20_body">• <text:span text:style-name="Strong_20_Emphasis"><text:span text:style-name="">Lettre LCR</text:span></text:span> <text:line-break/><text:line-break/>
<draw:frame draw:style-name="media" draw:name="0" text:anchor-type="as-char" draw:z-index="0" svg:width="16.66875cm" svg:height="22.912916666667cm"><draw:image xlink:href="Pictures/bc34077ecd09f232e0f84ac9f71f5834.png" xlink:type="simple" xlink:show="embed" xlink:actuate="onLoad"/></draw:frame>|
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04</meta:creation-date>
    <dc:creator>Generated</dc:creator>
    <dc:date>2026-08-13T19::23:04</dc:date>
    <dc:language>en-US</dc:language>
    <meta:editing-cycles>1</meta:editing-cycles>
    <meta:editing-duration>PT0S</meta:editing-duration>
    <dc:title>wiki:editions:catalog:lcr_lettreslcr</dc:title>
  </office:meta>
</office:document-meta>
</file>