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12d70535eff7dc2fc6ffca3fe2b0f2.png"/>
  <manifest:file-entry manifest:media-type="image/png" manifest:full-path="Pictures/d3d59a38e1ca022ad9f79b6a318a09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logistique_mouvementstransporteurrepartition"/><text:bookmark-start text:name="__RefHeading___mouvements_transporteurs_par_repartition_1"/><text:bookmark-start text:name="mouvements_transporteurs_par_repartition"/>MOUVEMENTS TRANSPORTEURS PAR RÉPARTITION<text:bookmark-end text:name="__RefHeading___mouvements_transporteurs_par_repartition_1"/><text:bookmark-end text:name="mouvements_transporteurs_par_repartition"/></text:h>
      <text:p text:style-name="Text_20_body">• <text:span text:style-name="Strong_20_Emphasis"><text:span text:style-name="">Description générale : </text:span></text:span> <text:line-break/>
Rapport statistique des mouvements par transporteur sur une période.<text:line-break/>
Présentation sous forme de tableau croisé :<text:line-break/>
Soit une répartition par mode de transport soit par périodicité.<text:line-break/>
Le choix d'un unité permet de ne pas tout mélanger.<text:line-break/>
Le choix par poids est valable pour tout les articles pour lesquels le ratio est renseigné dans leur fich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oir l'évolution mensuelle des flux pour un transporteu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Toutes les activités par défaut.  </text:p>
          </table:table-cell>
        </table:table-row>
        <table:table-row>
          <table:table-cell office:value-type="string" table:style-name="tableheader">
            <text:p text:style-name="Table_20_Heading"> Type de répartition </text:p>
          </table:table-cell>
          <table:table-cell office:value-type="string" table:style-name="tablecell">
            <text:p text:style-name="tablealignleft"> Périodique et modale ou Modale et périodique. </text:p>
          </table:table-cell>
        </table:table-row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 </text:p>
          </table:table-cell>
        </table:table-row>
        <table:table-row>
          <table:table-cell office:value-type="string" table:style-name="tableheader">
            <text:p text:style-name="Table_20_Heading"> Stockage  </text:p>
          </table:table-cell>
          <table:table-cell office:value-type="string" table:style-name="tablecell">
            <text:p text:style-name="tablealignleft"> Type stockage normal, dépôts, dépôts aliments, dépôts reprises, tous. </text:p>
          </table:table-cell>
        </table:table-row>
        <table:table-row>
          <table:table-cell office:value-type="string" table:style-name="tableheader">
            <text:p text:style-name="Table_20_Heading"> Unité </text:p>
          </table:table-cell>
          <table:table-cell office:value-type="string" table:style-name="tablecell">
            <text:p text:style-name="tablealignleft"> En unité de base ou en poids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prix </text:p>
          </table:table-cell>
          <table:table-cell office:value-type="string" table:style-name="tablecell">
            <text:p text:style-name="tablealignleft"> Départ, Rendu, FOB, ou tou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Livraisons, rendus, Transferts, etc… </text:p>
          </table:table-cell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d'un ou plusieurs transporteurs. </text:p>
          </table:table-cell>
        </table:table-row>
        <table:table-row>
          <table:table-cell office:value-type="string" table:style-name="tableheader">
            <text:p text:style-name="Table_20_Heading"> Avec graphique </text:p>
          </table:table-cell>
          <table:table-cell office:value-type="string" table:style-name="tablecell">
            <text:p text:style-name="tablealignleft"> Avec présentation visuelle d'un graphique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repartition_modale_et_periodique_mensuel_2"/><text:bookmark-start text:name="repartition_modale_et_periodique_mensuel"/>Répartition Modale et périodique (Mensuel)<text:bookmark-end text:name="__RefHeading___repartition_modale_et_periodique_mensuel_2"/><text:bookmark-end text:name="repartition_modale_et_periodique_mensuel"/></text:h>
      <text:p text:style-name="Text_20_body">
<draw:frame draw:style-name="media" draw:name="0" text:anchor-type="as-char" draw:z-index="0" svg:width="21.246041666667cm" style:rel-width="100%" svg:height="25.347083333333cm" style:rel-height="scale"><draw:image xlink:href="Pictures/9612d70535eff7dc2fc6ffca3fe2b0f2.png" xlink:type="simple" xlink:show="embed" xlink:actuate="onLoad"/></draw:frame>|</text:p>
      <text:h text:style-name="Heading_20_3" text:outline-level="3"><text:bookmark-start text:name="__RefHeading___repartition_periodique_trimestrielle_et_modale_3"/><text:bookmark-start text:name="repartition_periodique_trimestrielle_et_modale"/>Répartition périodique (Trimestrielle) et modale<text:bookmark-end text:name="__RefHeading___repartition_periodique_trimestrielle_et_modale_3"/><text:bookmark-end text:name="repartition_periodique_trimestrielle_et_modale"/></text:h>
      <text:p text:style-name="Text_20_body">
<draw:frame draw:style-name="media" draw:name="1" text:anchor-type="as-char" draw:z-index="1" svg:width="29.845cm" style:rel-width="100%" svg:height="13.440833333333cm" style:rel-height="scale"><draw:image xlink:href="Pictures/d3d59a38e1ca022ad9f79b6a318a097d.png" xlink:type="simple" xlink:show="embed" xlink:actuate="onLoad"/></draw:frame>|
<text:line-break/>
<text:line-break/>
<text:line-break/>
<text:line-break/>
<text:line-break/>
<text:line-break/>
<text:line-break/></text:p>
      <text:p text:style-name="Text_20_body"><text:line-break/>
• <text:span text:style-name="Strong_20_Emphasis"><text:span text:style-name="">Lien interactif : </text:span></text:span> <text:line-break/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logistique_mouvementstransporteur" text:style-name="Internet_20_link" text:visited-style-name="Visited_20_Internet_20_Link">Mouvements Transporteur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3:43</meta:creation-date>
    <dc:creator>Generated</dc:creator>
    <dc:date>2026-08-13T20::13:43</dc:date>
    <dc:language>en-US</dc:language>
    <meta:editing-cycles>1</meta:editing-cycles>
    <meta:editing-duration>PT0S</meta:editing-duration>
    <dc:title>wiki:editions:catalog:logistique_mouvementstransporteurrepartition</dc:title>
  </office:meta>
</office:document-meta>
</file>