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28f93c19c4041689c3e19874c5b03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logistique_trajetfeuillederoute"/><text:bookmark-start text:name="__RefHeading___trajet_feuille_de_route_1"/><text:bookmark-start text:name="trajet_feuille_de_route"/>TRAJET FEUILLE DE ROUTE<text:bookmark-end text:name="__RefHeading___trajet_feuille_de_route_1"/><text:bookmark-end text:name="trajet_feuille_de_route"/></text:h>
      <text:p text:style-name="Text_20_body">• <text:span text:style-name="Strong_20_Emphasis"><text:span text:style-name="">Description générale : </text:span></text:span> <text:line-break/>
Rapport de liste des adresses de destination des livraisons à expédier.<text:line-break/>
Dans le cadre de l’expédition des marchandise, cela permet d'accéder à la liste de l’ensemble des articles prévus pour la tournée.<text:line-break/>
L'indication de la ville et de l'adresse de livraison aidera le transporteur à localiser le lieu de livraison.<text:line-break/>
La liste des adresses peuvent être exportées sous excel en vu d'une interface vers un navigateur GPS.<text:line-break/>
L'emplacement libre sur la lettre de transport peut servir lors de la tournée.<text:line-break/>
Le destinataire peut apposer à cet endroit Tampon, signature et notion de réserves à réception de la marchandis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Traitement de pointage des livraisons OK. Chargement à quai ou dans véhicule Fait. <text:line-break/>C'est le moment d'éditer ce document destiné au chauffeur pour sa tournée de livraison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 livraison du au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Transporteur/Axe priorité, Axe priorité. </text:p>
          </table:table-cell>
        </table:table-row>
        <table:table-row>
          <table:table-cell office:value-type="string" table:style-name="tableheader">
            <text:p text:style-name="Table_20_Heading"> Axe de livraison </text:p>
          </table:table-cell>
          <table:table-cell office:value-type="string" table:style-name="tablecell">
            <text:p text:style-name="tablealignleft"> Filtre d'un ou plusieurs axes relatifs à l'orientation géographique. </text:p>
          </table:table-cell>
        </table:table-row>
        <table:table-row>
          <table:table-cell office:value-type="string" table:style-name="tableheader">
            <text:p text:style-name="Table_20_Heading"> ATC  </text:p>
          </table:table-cell>
          <table:table-cell office:value-type="string" table:style-name="tablecell">
            <text:p text:style-name="tablealignleft"> Filtre d'un ou plusieurs ATC courtier de la ligne article. </text:p>
          </table:table-cell>
        </table:table-row>
        <table:table-row>
          <table:table-cell office:value-type="string" table:style-name="tableheader">
            <text:p text:style-name="Table_20_Heading"> Transporteur </text:p>
          </table:table-cell>
          <table:table-cell office:value-type="string" table:style-name="tablecell">
            <text:p text:style-name="tablealignleft"> Filtre d'un ou plusieurs transporteurs. </text:p>
          </table:table-cell>
        </table:table-row>
        <table:table-row>
          <table:table-cell office:value-type="string" table:style-name="tableheader">
            <text:p text:style-name="Table_20_Heading"> Immatriculation </text:p>
          </table:table-cell>
          <table:table-cell office:value-type="string" table:style-name="tablecell">
            <text:p text:style-name="tablealignleft"> Filtre pour une immatriculation en particulier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1.378333333333cm" style:rel-width="100%" svg:height="14.155208333333cm" style:rel-height="scale"><draw:image xlink:href="Pictures/4e28f93c19c4041689c3e19874c5b038.png" xlink:type="simple" xlink:show="embed" xlink:actuate="onLoad"/></draw:frame>
<text:line-break/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1:20</meta:creation-date>
    <dc:creator>Generated</dc:creator>
    <dc:date>2026-08-13T20::11:20</dc:date>
    <dc:language>en-US</dc:language>
    <meta:editing-cycles>1</meta:editing-cycles>
    <meta:editing-duration>PT0S</meta:editing-duration>
    <dc:title>wiki:editions:catalog:logistique_trajetfeuillederoute</dc:title>
  </office:meta>
</office:document-meta>
</file>