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a8729c39bf399c2a45e3967c0088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syntheseoptiontiers"/><text:bookmark-start text:name="__RefHeading___synthese_options_tiers_1"/><text:bookmark-start text:name="synthese_options_tiers"/>SYNTHÈSE OPTIONS TIERS<text:bookmark-end text:name="__RefHeading___synthese_options_tiers_1"/><text:bookmark-end text:name="synthese_options_tiers"/></text:h>
      <text:p text:style-name="Text_20_body">• <text:span text:style-name="Strong_20_Emphasis"><text:span text:style-name="">Description générale : </text:span></text:span> <text:line-break/></text:p>
      <text:p text:style-name="Text_20_body">• <text:span text:style-name="Strong_20_Emphasis"><text:span text:style-name="">Cas d'utilisation : </text:span></text:span> <text:line-break/>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Base prix, Échéance, Tiers, Tiers Modèle courrier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Base prix, Échéance, Tiers, Tiers Modèle courrier. </text:p>
          </table:table-cell>
        </table:table-row>
        <table:table-row>
          <table:table-cell office:value-type="string" table:style-name="tableheader">
            <text:p text:style-name="Table_20_Heading"> Options </text:p>
          </table:table-cell>
          <table:table-cell office:value-type="string" table:style-name="tablecell">
            <text:p text:style-name="tablealignleft"> Critères multiples : Débouclées ou non ou les 2. - Affectées ou non ou les 2. - Couvertes ou non ou les 2. </text:p>
          </table:table-cell>
        </table:table-row>
        <table:table-row>
          <table:table-cell office:value-type="string" table:style-name="tableheader">
            <text:p text:style-name="Table_20_Heading"> Finalité </text:p>
          </table:table-cell>
          <table:table-cell office:value-type="string" table:style-name="tablecell">
            <text:p text:style-name="tablealignleft"> Voir les options gagnantes, perdantes ou les 2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Nature base prix </text:p>
          </table:table-cell>
          <table:table-cell office:value-type="string" table:style-name="tablecell">
            <text:p text:style-name="tablealignleft"> Matif, Prix à fixer, etc…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Acompte, Ferme, etc…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606875cm" style:rel-width="100%" svg:height="9.3397916666667cm" style:rel-height="scale"><draw:image xlink:href="Pictures/a6a8729c39bf399c2a45e3967c008863.png" xlink:type="simple" xlink:show="embed" xlink:actuate="onLoad"/></draw:frame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3:08</meta:creation-date>
    <dc:creator>Generated</dc:creator>
    <dc:date>2026-08-13T20::13:08</dc:date>
    <dc:language>en-US</dc:language>
    <meta:editing-cycles>1</meta:editing-cycles>
    <meta:editing-duration>PT0S</meta:editing-duration>
    <dc:title>wiki:editions:catalog:marcheaterme_syntheseoptiontiers</dc:title>
  </office:meta>
</office:document-meta>
</file>