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832aa9334338ce036d89db010c92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odelesecriturescomptables"/><text:bookmark-start text:name="__RefHeading___modeles_ecritures_comptables_1"/><text:bookmark-start text:name="modeles_ecritures_comptables"/>MODÈLES ÉCRITURES COMPTABLES<text:bookmark-end text:name="__RefHeading___modeles_ecritures_comptables_1"/><text:bookmark-end text:name="modeles_ecritures_comptables"/></text:h>
      <text:p text:style-name="Text_20_body">• <text:span text:style-name="Strong_20_Emphasis"><text:span text:style-name="">Description générale : </text:span></text:span> <text:line-break/>
Rapports de liste des paramétrages écritures comptables par nature.</text:p>
      <text:p text:style-name="Text_20_body">• <text:span text:style-name="Strong_20_Emphasis"><text:span text:style-name="">Cas d'utilisation : </text:span></text:span> <text:line-break/></text:p>
      <text:p text:style-name="Preformatted_20_Text">Contrôle paramétrage des comptes de TVA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606875cm" style:rel-width="100%" svg:height="20.928541666667cm" style:rel-height="scale"><draw:image xlink:href="Pictures/7d832aa9334338ce036d89db010c92c5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40</meta:creation-date>
    <dc:creator>Generated</dc:creator>
    <dc:date>2026-08-13T19::56:40</dc:date>
    <dc:language>en-US</dc:language>
    <meta:editing-cycles>1</meta:editing-cycles>
    <meta:editing-duration>PT0S</meta:editing-duration>
    <dc:title>wiki:editions:catalog:modelesecriturescomptables</dc:title>
  </office:meta>
</office:document-meta>
</file>