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8ed1e2a324418c07f8bcd33095ed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modesreglements"/><text:bookmark-start text:name="__RefHeading___modes_reglements_1"/><text:bookmark-start text:name="modes_reglements"/>MODES RÈGLEMENTS<text:bookmark-end text:name="__RefHeading___modes_reglements_1"/><text:bookmark-end text:name="modes_reglements"/></text:h>
      <text:p text:style-name="Text_20_body">• <text:span text:style-name="Strong_20_Emphasis"><text:span text:style-name="">Description générale : </text:span></text:span> <text:line-break/>
Édition étiquette.
Code barre par mode de règlement.</text:p>
      <text:p text:style-name="Text_20_body">• <text:span text:style-name="Strong_20_Emphasis"><text:span text:style-name="">Cas d'utilisation : </text:span></text:span> <text:line-break/></text:p>
      <text:p text:style-name="Preformatted_20_Text">Permet de scanner le mode de règlement à la caisse du magasin.</text:p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16.748125cm" svg:height="22.965833333333cm"><draw:image xlink:href="Pictures/128ed1e2a324418c07f8bcd33095edd5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50</meta:creation-date>
    <dc:creator>Generated</dc:creator>
    <dc:date>2026-08-13T19::56:50</dc:date>
    <dc:language>en-US</dc:language>
    <meta:editing-cycles>1</meta:editing-cycles>
    <meta:editing-duration>PT0S</meta:editing-duration>
    <dc:title>wiki:editions:catalog:modesreglements</dc:title>
  </office:meta>
</office:document-meta>
</file>