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a28c3dace654cb6a4025c3b80b146d.png"/>
  <manifest:file-entry manifest:media-type="image/png" manifest:full-path="Pictures/5a97ec0b432b24a1cb75daf32498ca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comptaauxiliaire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rrier_-_compta_auxiliaire_1"/><text:bookmark-start text:name="parametrages_editionscourrier_-_compta_auxiliaire"/>Paramétrages Editions : Courrier - Compta Auxiliaire<text:bookmark-end text:name="__RefHeading___parametrages_editionscourrier_-_compta_auxiliaire_1"/><text:bookmark-end text:name="parametrages_editionscourrier_-_compta_auxiliai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ajouter des infos dans les éditions de compta auxiliaire.<text:line-break/>
Encours, relevé de pièces, extraits de compte, relanc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<text:line-break/>
<draw:frame draw:style-name="medialeft" draw:name="0" text:anchor-type="paragraph" draw:z-index="0" svg:width="9.2604166666667cm" style:rel-width="100%" svg:height="6.5165895061728cm" style:rel-height="scale"><draw:image xlink:href="Pictures/e0a28c3dace654cb6a4025c3b80b146d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Exemple pour l'extrait de compte</text:span><text:line-break/><text:line-break/>
<draw:frame draw:style-name="medialeft" draw:name="1" text:anchor-type="paragraph" draw:z-index="1" svg:width="21.166666666667cm" style:rel-width="100%" svg:height="13.612620772947cm" style:rel-height="scale"><draw:image xlink:href="Pictures/5a97ec0b432b24a1cb75daf32498caa5.png" xlink:type="simple" xlink:show="embed" xlink:actuate="onLoad"/></draw:frame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09</meta:creation-date>
    <dc:creator>Generated</dc:creator>
    <dc:date>2026-08-13T20::02:09</dc:date>
    <dc:language>en-US</dc:language>
    <meta:editing-cycles>1</meta:editing-cycles>
    <meta:editing-duration>PT0S</meta:editing-duration>
    <dc:title>wiki:editions:catalog:parametrageseditionscomptaauxiliaire</dc:title>
  </office:meta>
</office:document-meta>
</file>