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etiquettesarticles"/>Date de création : 18/12/23<text:line-break/>
Date de Mise à Jour : 19/11/24<text:line-break/>
Version v24.0<text:line-break/></text:span></text:p>
      <text:p text:style-name="Horizontal_20_Line"/>
      <text:h text:style-name="Heading_20_1" text:outline-level="1"><text:bookmark-start text:name="__RefHeading___parametrages_editionsetiquettes_articles_sur_planche_a4_ou_sur_rouleau_1"/><text:bookmark-start text:name="parametrages_editionsetiquettes_articles_sur_planche_a4_ou_sur_rouleau"/>Paramétrages Editions : Etiquettes Articles sur planche A4 ou sur rouleau<text:bookmark-end text:name="__RefHeading___parametrages_editionsetiquettes_articles_sur_planche_a4_ou_sur_rouleau_1"/><text:bookmark-end text:name="parametrages_editionsetiquettes_articles_sur_planche_a4_ou_sur_rouleau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Dimensions étiquettes paramétrables selon leur taille sur planche ou rouleau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Clic sur “Modèle pré-paramétré” pour choisir le modèle pré-paramétré de votre choix</text:span></text:p>
          </table:table-cell>
          <table:table-cell office:value-type="string" table:style-name="tablecell"/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text:line-break/>Voici la page affichant les modèles Pré-Paramétrés.<text:line-break/><text:line-break/>
Modèle Spécial, dispo à partir de la Version v24.0 (Voir plus bas)</text:p>
          </table:table-cell>
          <table:table-cell office:value-type="string" table:style-name="tablecell"/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line-break/><text:line-break/><text:span text:style-name="Strong_20_Emphasis">ETAPE N° 3 : Toutes les dimensions sont re-modifiables si besoin</text:span><text:line-break/><text:line-break/>
<text:span text:style-name="underline">1</text:span> Cliquer sur les valeurs pré-paramétrées de votre choix<text:line-break/>
<text:span text:style-name="underline">2</text:span> Lorsque l'une des valeurs pré-paramétrées est changée le modèle devient personnalisé.<text:line-break/>
<text:span text:style-name="underline">3</text:span> Le résultat réactualisé du paramétrage est affiché ici.<text:line-break/>
<text:span text:style-name="underline">4</text:span> Cliquer sur l'oeil  pour visualiser le résultat du modèle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<text:line-break/><text:line-break/><text:span text:style-name="Strong_20_Emphasis">ETAPE N° 4 : Visualisation du résultat après avoir cliquer sur l'oeil</text:span><text:line-break/>
Le cerclage rouge correspond au pas entre chaque étiquette<text:line-break/>
Le cerclage noir correspond à l'étiquette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h text:style-name="Heading_20_3" text:outline-level="3"><text:bookmark-start text:name="__RefHeading___parametrage_special_4"/><text:bookmark-start text:name="parametrage_special"/>Paramétrage Spécial<text:bookmark-end text:name="__RefHeading___parametrage_special_4"/><text:bookmark-end text:name="parametrage_special"/></text:h>
      <text:p text:style-name="Text_20_body"><text:span text:style-name="Strong_20_Emphasis">Les valeurs du tableau sont modifiables par lien interactif</text:span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text:line-break/><text:line-break/><text:line-break/>
Exemple :<text:line-break/>
<text:span text:style-name="underline">1</text:span> La colonne OK est rouge pour la ligne désignation article parce que la largeur du champ dépasse celle de l'étiquette.<text:line-break/><text:line-break/>
2 solutions :<text:line-break/>
A&gt; Soit la largeur de l'étiquette doit être &gt;= 7cm<text:line-break/>
B&gt; Soit la largeur du champ doit être ⇐ 4.90cm<text:line-break/></text:p>
          </table:table-cell>
          <table:table-cell office:value-type="string" table:style-name="tablecell">
            <text:p text:style-name="tablealignleft"> 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21</meta:creation-date>
    <dc:creator>Generated</dc:creator>
    <dc:date>2026-08-13T19::22:21</dc:date>
    <dc:language>en-US</dc:language>
    <meta:editing-cycles>1</meta:editing-cycles>
    <meta:editing-duration>PT0S</meta:editing-duration>
    <dc:title>wiki:editions:catalog:parametrageseditionsetiquettesarticles</dc:title>
  </office:meta>
</office:document-meta>
</file>