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etiquettesmail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etiquettes_mails_sur_planche_a4_1"/><text:bookmark-start text:name="parametrages_editionsetiquettes_mails_sur_planche_a4"/>Paramétrages Editions : Etiquettes Mails sur planche A4<text:bookmark-end text:name="__RefHeading___parametrages_editionsetiquettes_mails_sur_planche_a4_1"/><text:bookmark-end text:name="parametrages_editionsetiquettes_mails_sur_planche_a4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Dimensions étiquettes paramétrables selon la taille des planch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text:span text:style-name="Strong_20_Emphasis">ETAPE N° 2 : Cliquer sur le modèle préparamétré de votre choix</text:span><text:line-break/>
Si aucun modèle ne convient vous pouvez renseigner les dimensions spécifiques de votre planche étiquette<text:line-break/>
Les valeurs sont à renseigner en centimètres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text:span text:style-name="Strong_20_Emphasis">ETAPE N° 3 : Cliquer sur l'œil  pour visualiser le résultat du modèle</text:span><text:line-break/>
Le cerclage rouge correspond au pas entre chaque étiquette<text:line-break/>
Le cerclage noir correspond à l'étiquette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text:span text:style-name="Strong_20_Emphasis">ETAPE N° 4 : Faire un test</text:span><text:line-break/>
Lancer l'édition puis choisir l'étiquette de départ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40</meta:creation-date>
    <dc:creator>Generated</dc:creator>
    <dc:date>2026-08-13T20::02:40</dc:date>
    <dc:language>en-US</dc:language>
    <meta:editing-cycles>1</meta:editing-cycles>
    <meta:editing-duration>PT0S</meta:editing-duration>
    <dc:title>wiki:editions:catalog:parametrageseditionsetiquettesmail</dc:title>
  </office:meta>
</office:document-meta>
</file>