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a04e90e0e1bcc06e43bee786f5f2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grillesedition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couleurs_traits_et_cadres_editions_1"/><text:bookmark-start text:name="parametrages_editionscouleurs_traits_et_cadres_editions"/>Paramétrages Editions : Couleurs traits et cadres éditions<text:bookmark-end text:name="__RefHeading___parametrages_editionscouleurs_traits_et_cadres_editions_1"/><text:bookmark-end text:name="parametrages_editionscouleurs_traits_et_cadres_editio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changer les couleurs des grilles et traits dans les éditions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 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hoisir une couleur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Cliquer sur “MAJ OK”</text:span></text:p>
          </table:table-cell>
          <table:table-cell office:value-type="string" table:style-name="tablecell">
            <text:p text:style-name="tablealignleft"><draw:frame draw:style-name="medialeft" draw:name="0" text:anchor-type="paragraph" draw:z-index="0" svg:width="21.166666666667cm" style:rel-width="100%" svg:height="10.082939322301cm" style:rel-height="scale"><draw:image xlink:href="Pictures/77a04e90e0e1bcc06e43bee786f5f2b5.png" xlink:type="simple" xlink:show="embed" xlink:actuate="onLoad"/></draw:frame> <text:line-break/><text:line-break/>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ETAPE N° 4 : Affichage actualisé</text:span><text:line-break/>
La couleur choisie est appliquée les traits sont de couleur gris pale<text:line-break/>
Le bouton SAUVEGARDER copie le modèle dans Custom Reports <text:line-break/>
Le bouton RESTAURER remet le modèle d'origine <text:line-break/></text:p>
          </table:table-cell>
          <table:table-cell office:value-type="string" table:style-name="tablecell"/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12</meta:creation-date>
    <dc:creator>Generated</dc:creator>
    <dc:date>2026-08-13T19::26:12</dc:date>
    <dc:language>en-US</dc:language>
    <meta:editing-cycles>1</meta:editing-cycles>
    <meta:editing-duration>PT0S</meta:editing-duration>
    <dc:title>wiki:editions:catalog:parametrageseditionsgrilleseditions</dc:title>
  </office:meta>
</office:document-meta>
</file>