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grillespiec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leurs_traits_et_cadres_pieces_1"/><text:bookmark-start text:name="parametrages_editionscouleurs_traits_et_cadres_pieces"/>Paramétrages Editions : Couleurs traits et cadres pièces<text:bookmark-end text:name="__RefHeading___parametrages_editionscouleurs_traits_et_cadres_pieces_1"/><text:bookmark-end text:name="parametrages_editionscouleurs_traits_et_cadres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changer les couleurs des grilles et traits dans les éditions des pièc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une couleur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liquer sur “MAJ OK”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4 : Affichage actualisé</text:span><text:line-break/>
La couleur choisie est appliquée (les traits sont en bleu clair dans cet exemple)<text:line-break/>
Le bouton SAUVEGARDER copie le modèle dans Custom Reports <text:line-break/>
Le bouton RESTAURER remet le modèle d'origine <text:line-break/>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05</meta:creation-date>
    <dc:creator>Generated</dc:creator>
    <dc:date>2026-08-13T19::58:05</dc:date>
    <dc:language>en-US</dc:language>
    <meta:editing-cycles>1</meta:editing-cycles>
    <meta:editing-duration>PT0S</meta:editing-duration>
    <dc:title>wiki:editions:catalog:parametrageseditionsgrillespieces</dc:title>
  </office:meta>
</office:document-meta>
</file>