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8cad4553ab3b5e0faa0319e44b1fe8.png"/>
  <manifest:file-entry manifest:media-type="image/png" manifest:full-path="Pictures/02ca60e417b44d9c33d6f1f2c531ea6d.png"/>
  <manifest:file-entry manifest:media-type="image/png" manifest:full-path="Pictures/c9169fcad8c0e38bc0b089b545f8be97.png"/>
  <manifest:file-entry manifest:media-type="image/png" manifest:full-path="Pictures/c84f25a09869bfe86c753c7f44ec4b79.png"/>
  <manifest:file-entry manifest:media-type="image/png" manifest:full-path="Pictures/dd6d6b10db9d3921e1df900a7060ab05.png"/>
  <manifest:file-entry manifest:media-type="image/png" manifest:full-path="Pictures/7e28d94f0d5658b7170df0101f94a0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arametrageseditionspiedspieces"/>Date de création : 18/12/23<text:line-break/>
Date de Mise à Jour : 18/12/23<text:line-break/>
Version v23.0<text:line-break/></text:span></text:p>
      <text:p text:style-name="Horizontal_20_Line"/>
      <text:h text:style-name="Heading_20_1" text:outline-level="1"><text:bookmark-start text:name="__RefHeading___parametrages_editionspieds_des_pieces_1"/><text:bookmark-start text:name="parametrages_editionspieds_des_pieces"/>Paramétrages Editions : Pieds des pièces<text:bookmark-end text:name="__RefHeading___parametrages_editionspieds_des_pieces_1"/><text:bookmark-end text:name="parametrages_editionspieds_des_piec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nsemble d'options paramétrables pour ajouter des infos dans les éditions pied des pièces.</text:span>
<text:line-break/><text:line-break/></text:p>
      <text:h text:style-name="Heading_20_1" text:outline-level="1"><text:bookmark-start text:name="__RefHeading___exemple_3"/><text:bookmark-start text:name="exemple"/>Exemple<text:bookmark-end text:name="__RefHeading___exemple_3"/><text:bookmark-end text:name="exemple"/></text:h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ETAPE N° 1 : Cliquer sur “PIEDS PIECES” de l'activité désirée</text:span></text:p>
          </table:table-cell>
          <table:table-cell office:value-type="string" table:style-name="tablecell">
            <text:p text:style-name="tablealignleft"><text:line-break/><text:line-break/><text:line-break/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span text:style-name="Strong_20_Emphasis">ETAPE N° 2 : Activer ou désactivez l'option à l’aide du bouton dédié</text:span></text:p>
          </table:table-cell>
          <table:table-cell office:value-type="string" table:style-name="tablecell">
            <text:p text:style-name="tablealignleft"><text:line-break/><text:line-break/></text:p>
          </table:table-cell>
        </table:table-row>
      </table:table>
      <text:p text:style-name="Text_20_body"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text:span text:style-name="Strong_20_Emphasis">Visualisation des options activées </text:span>
<text:line-break/><draw:frame draw:style-name="medialeft" draw:name="0" text:anchor-type="paragraph" draw:z-index="0" svg:width="7.9375cm" style:rel-width="100%" svg:height="9.3886288546256cm" style:rel-height="scale"><draw:image xlink:href="Pictures/0d8cad4553ab3b5e0faa0319e44b1fe8.png" xlink:type="simple" xlink:show="embed" xlink:actuate="onLoad"/></draw:frame></text:p>
          </table:table-cell>
          <text:p text:style-name="Text_20_body">Pour le N°8 Si l'option est désactivée, le compte paramétré dans la fiche tiers n'apparaitra pas.
Les coordonnées bancaires sont à remplir dans un fichier rtf.<text:line-break/>
On y a accès en cliquant sur Textes Fichiers RTF dans le menu général.<text:line-break/>
Ensuite cliquer sur le rond 'Facturation'
Le Mini texte dans Coordonnées Bancaire est modifiable pour indiquer votre RIB.<text:line-break/>
<text:line-break/><draw:frame draw:style-name="medialeft" draw:name="1" text:anchor-type="paragraph" draw:z-index="1" svg:width="7.9375cm" style:rel-width="100%" svg:height="3.7460808580858cm" style:rel-height="scale"><draw:image xlink:href="Pictures/02ca60e417b44d9c33d6f1f2c531ea6d.png" xlink:type="simple" xlink:show="embed" xlink:actuate="onLoad"/></draw:frame></text:p>
          <table:table-cell office:value-type="string" table:style-name="tablecell">
            <text:p text:style-name="tablealignleft"><text:span text:style-name="Strong_20_Emphasis"> Exemple pour le pied d'une facture client</text:span>
<draw:frame draw:style-name="medialeft" draw:name="2" text:anchor-type="paragraph" draw:z-index="2" svg:width="15.875cm" svg:height="3.9384541984733cm"><draw:image xlink:href="Pictures/c9169fcad8c0e38bc0b089b545f8be97.png" xlink:type="simple" xlink:show="embed" xlink:actuate="onLoad"/></draw:frame><text:line-break/><text:line-break/>
<draw:frame draw:style-name="medialeft" draw:name="3" text:anchor-type="paragraph" draw:z-index="3" svg:width="15.875cm" svg:height="1.4084283903676cm"><draw:image xlink:href="Pictures/c84f25a09869bfe86c753c7f44ec4b79.png" xlink:type="simple" xlink:show="embed" xlink:actuate="onLoad"/></draw:frame> <text:line-break/><text:line-break/>
<draw:frame draw:style-name="medialeft" draw:name="4" text:anchor-type="paragraph" draw:z-index="4" svg:width="15.875cm" svg:height="4.0032608695652cm"><draw:image xlink:href="Pictures/dd6d6b10db9d3921e1df900a7060ab05.png" xlink:type="simple" xlink:show="embed" xlink:actuate="onLoad"/></draw:frame> <text:line-break/><text:line-break/>
<draw:frame draw:style-name="medialeft" draw:name="5" text:anchor-type="paragraph" draw:z-index="5" svg:width="15.875cm" svg:height="6.0062101910828cm"><draw:image xlink:href="Pictures/7e28d94f0d5658b7170df0101f94a0ea.png" xlink:type="simple" xlink:show="embed" xlink:actuate="onLoad"/></draw:frame><text:line-break/><text:line-break/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2:57</meta:creation-date>
    <dc:creator>Generated</dc:creator>
    <dc:date>2026-08-13T19::22:57</dc:date>
    <dc:language>en-US</dc:language>
    <meta:editing-cycles>1</meta:editing-cycles>
    <meta:editing-duration>PT0S</meta:editing-duration>
    <dc:title>wiki:editions:catalog:parametrageseditionspiedspieces</dc:title>
  </office:meta>
</office:document-meta>
</file>