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640c2e1070edf2869c77709fb273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recapaliment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recap_aliment_1"/><text:bookmark-start text:name="parametrages_editionsrecap_aliment"/>Paramétrages Editions : Recap Aliment<text:bookmark-end text:name="__RefHeading___parametrages_editionsrecap_aliment_1"/><text:bookmark-end text:name="parametrages_editionsrecap_alimen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le tableau récap-aliments dans les éditions de pièces.</text:span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section ci 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Détail du paramétrage</text:span></text:p>
            <text:list text:style-name="List_20_1" text:continue-numbering="false">
              <text:list-item>
                <text:p text:style-name="List_20_1_Content_First"> <text:span text:style-name="Strong_20_Emphasis">Id_Groupe_Aliment</text:span> = Le groupe dans lequel les articles appro sont composés de céréale</text:p>
              </text:list-item>
              <text:list-item>
                <text:p text:style-name="List_20_1_Content"> <text:span text:style-name="Strong_20_Emphasis">IdSoulte</text:span> = pas obligatoire</text:p>
              </text:list-item>
              <text:list-item>
                <text:p text:style-name="List_20_1_Content"> <text:span text:style-name="Strong_20_Emphasis">(1) à (6)</text:span> = Idarticle céréale contenus dans les compositions des articles pour lesquels on indiquera les restes en dépôt reprise du tiers facturé.</text:p>
              </text:list-item>
              <text:list-item>
                <text:p text:style-name="List_20_1_Content_Last"> <text:span text:style-name="Strong_20_Emphasis">(7)</text:span> =  Le ou les idgroupes parent des articles pour lesquels ont veut faire apparaitre le reliquat de commande</text:p>
              </text:list-item>
            </text:list>
          </table:table-cell>
          <table:table-cell office:value-type="string" table:style-name="tablecell">
            <text:p text:style-name="tablealignleft"><text:line-break/><text:line-break/></text:p>
          </table:table-cell>
        </table:table-row>
      </table:table>
      <text:p text:style-name="Text_20_body"><text:line-break/><text:line-break/><text:line-break/></text:p>
      <text:p text:style-name="Text_20_body"><draw:frame draw:style-name="mediacenter" draw:name="0" text:anchor-type="paragraph" draw:z-index="0" svg:width="20.79625cm" style:rel-width="100%" svg:height="12.117916666667cm" style:rel-height="scale"><draw:image xlink:href="Pictures/24640c2e1070edf2869c77709fb27323.png" xlink:type="simple" xlink:show="embed" xlink:actuate="onLoad"/></draw:frame> 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7</meta:creation-date>
    <dc:creator>Generated</dc:creator>
    <dc:date>2026-08-13T19::19:27</dc:date>
    <dc:language>en-US</dc:language>
    <meta:editing-cycles>1</meta:editing-cycles>
    <meta:editing-duration>PT0S</meta:editing-duration>
    <dc:title>wiki:editions:catalog:parametrageseditionsrecapaliment</dc:title>
  </office:meta>
</office:document-meta>
</file>