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resultatsstats"/>Date de création : 18/12/23<text:line-break/>
Date de Mise à Jour : 18/12/23<text:line-break/>
Version v23.0<text:line-break/></text:span></text:p>
      <text:p text:style-name="Horizontal_20_Line"/>
      <text:h text:style-name="Heading_20_1" text:outline-level="1"><text:bookmark-start text:name="__RefHeading___parametrages_editionsref_interne_et_externe_1"/><text:bookmark-start text:name="parametrages_editionsref_interne_et_externe"/>Paramétrages Editions : Ref interne et externe<text:bookmark-end text:name="__RefHeading___parametrages_editionsref_interne_et_externe_1"/><text:bookmark-end text:name="parametrages_editionsref_interne_et_extern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Ensemble d'options paramétrables pour ajouter les références internes et externes.<text:line-break/>
Dans les éditions tels que Résultats par activité, Commissionnements, Stats chiffre d'affaires.</text:span>
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text:span text:style-name="Strong_20_Emphasis">ETAPE N° 1 : Cliquer sur la zone concernée</text:span><text:line-break/>
“RESULTATS APPRO” dans cet exemple<text:line-break/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text:span text:style-name="Strong_20_Emphasis">ETAPE N° 2 : Activer ou désactivez l'option à l’aide du bouton dédié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text:span text:style-name="Strong_20_Emphasis">L'option est activée : Visualisation de la référence dans les résultats</text:span></text:p>
          </table:table-cell>
          <table:table-cell office:value-type="string" table:style-name="tablecell"/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1:07</meta:creation-date>
    <dc:creator>Generated</dc:creator>
    <dc:date>2026-08-13T20::01:07</dc:date>
    <dc:language>en-US</dc:language>
    <meta:editing-cycles>1</meta:editing-cycles>
    <meta:editing-duration>PT0S</meta:editing-duration>
    <dc:title>wiki:editions:catalog:parametrageseditionsresultatsstats</dc:title>
  </office:meta>
</office:document-meta>
</file>