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421bbcd5e9b2f03159b15cbd2b8d2f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parametrageseditionstamponsignature"/>Date de création : 20/12/23<text:line-break/>
Date de Mise à Jour : 20/12/23<text:line-break/>
Version v23.0<text:line-break/></text:span></text:p>
      <text:p text:style-name="Horizontal_20_Line"/>
      <text:h text:style-name="Heading_20_1" text:outline-level="1"><text:bookmark-start text:name="__RefHeading___parametrages_editionstextes_fichiers_rtf_-_signatures_1"/><text:bookmark-start text:name="parametrages_editionstextes_fichiers_rtf_-_signatures"/>Paramétrages Editions : Textes Fichiers RTF - Signatures<text:bookmark-end text:name="__RefHeading___parametrages_editionstextes_fichiers_rtf_-_signatures_1"/><text:bookmark-end text:name="parametrages_editionstextes_fichiers_rtf_-_signatur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Options paramétrables pour changer l'aspect du pied des signatures.</text:span>
<text:line-break/><text:line-break/></text:p>
      <text:h text:style-name="Heading_20_1" text:outline-level="1"><text:bookmark-start text:name="__RefHeading___exemple_3"/><text:bookmark-start text:name="exemple"/>Exemple<text:bookmark-end text:name="__RefHeading___exemple_3"/><text:bookmark-end text:name="exemple"/></text:h>
      <text:p text:style-name="Text_20_body"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ETAPE N° 1 : Cliquer sur la zone ci-dessous</text:span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span text:style-name="Strong_20_Emphasis">ETAPE N° 2 : Cliquer sur la zone ci-dessous</text:span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span text:style-name="Strong_20_Emphasis">ETAPE N° 3 : Cliquer sur la case de votre choix</text:span><text:line-break/>
Possibilité de personnaliser (enregistrer, modifier, visualiser) les textes 'Pied Signature' ou  la signature ou le tampon de la société.<text:line-break/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<text:span text:style-name="Strong_20_Emphasis">Visualisation des textes</text:span><text:line-break/>
Les textes sont modifiables avec WordPad.<text:line-break/>Texte enrichi (choix taille et font de police, couleur, souligner, gros gras, etc)<text:line-break/>
Ne pas utiliser Word car les fonctions centrer justifier ne seront pas prisent en compte.<text:line-break/>
<text:line-break/></text:p>
          </table:table-cell>
          <table:table-cell office:value-type="string" table:style-name="tablecell">
            <text:p text:style-name="tablealignleft"><text:span text:style-name="Strong_20_Emphasis">Exemple pour une commande client</text:span><text:line-break/></text:p>
            <text:p text:style-name="Text_20_body"><draw:frame draw:style-name="medialeft" draw:name="0" text:anchor-type="paragraph" draw:z-index="0" svg:width="21.166666666667cm" style:rel-width="100%" svg:height="17.680687203791cm" style:rel-height="scale"><draw:image xlink:href="Pictures/f421bbcd5e9b2f03159b15cbd2b8d2fd.png" xlink:type="simple" xlink:show="embed" xlink:actuate="onLoad"/></draw:frame>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1:49</meta:creation-date>
    <dc:creator>Generated</dc:creator>
    <dc:date>2026-08-13T20::01:49</dc:date>
    <dc:language>en-US</dc:language>
    <meta:editing-cycles>1</meta:editing-cycles>
    <meta:editing-duration>PT0S</meta:editing-duration>
    <dc:title>wiki:editions:catalog:parametrageseditionstamponsignature</dc:title>
  </office:meta>
</office:document-meta>
</file>