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"><text:bookmark text:name="wiki:editions:catalog:parametrageseditionstexteslisa"/>Date de création : 01/12/23<text:line-break/>
Date de Mise à Jour : 20/12/23<text:line-break/>
Version v23.0<text:line-break/></text:span></text:p>
      <text:p text:style-name="Horizontal_20_Line"/>
      <text:h text:style-name="Heading_20_1" text:outline-level="1"><text:bookmark-start text:name="__RefHeading___parametrages_editionstextes_fichiers_rtf_-_lisa_appro_1"/><text:bookmark-start text:name="parametrages_editionstextes_fichiers_rtf_-_lisa_appro"/>Paramétrages Editions : Textes Fichiers RTF - LISA APPRO<text:bookmark-end text:name="__RefHeading___parametrages_editionstextes_fichiers_rtf_-_lisa_appro_1"/><text:bookmark-end text:name="parametrages_editionstextes_fichiers_rtf_-_lisa_appro"/></text:h>
      <text:p text:style-name="Text_20_body"><text:line-break/></text:p>
      <text:h text:style-name="Heading_20_1" text:outline-level="1"><text:bookmark-start text:name="__RefHeading___description_generale_2"/><text:bookmark-start text:name="description_generale"/>Description générale<text:bookmark-end text:name="__RefHeading___description_generale_2"/><text:bookmark-end text:name="description_generale"/></text:h>
      <text:p text:style-name="Text_20_body"><text:span text:style-name="Strong_20_Emphasis">Options paramétrables pour changer le contenu des tickets de caisse.</text:span>
<text:line-break/><text:line-break/></text:p>
      <text:h text:style-name="Heading_20_1" text:outline-level="1"><text:bookmark-start text:name="__RefHeading___exemple_3"/><text:bookmark-start text:name="exemple"/>Exemple<text:bookmark-end text:name="__RefHeading___exemple_3"/><text:bookmark-end text:name="exemple"/></text:h>
      <text:p text:style-name="Text_20_body"><text:line-break/>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ext:p text:style-name="tablealignleft"><text:span text:style-name="Strong_20_Emphasis">ETAPE N° 1 : Cliquer sur la zone ci-dessous</text:span></text:p>
          </table:table-cell>
          <table:table-cell office:value-type="string" table:style-name="tablecell"/>
        </table:table-row>
      </table:table>
      <text:p text:style-name="Text_20_body"><text:line-break/><text:line-break/></text:p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>
            <text:p text:style-name="tablealignleft"><text:span text:style-name="Strong_20_Emphasis">ETAPE N° 2 : Cliquer sur la zone ci-dessous</text:span></text:p>
          </table:table-cell>
          <table:table-cell office:value-type="string" table:style-name="tablecell"/>
        </table:table-row>
      </table:table>
      <text:p text:style-name="Text_20_body"><text:line-break/><text:line-break/></text:p>
      <table:table table:style-name="Table">
        <table:table-column table:style-name="odt_auto_style_table_column_3_1"/>
        <table:table-column table:style-name="odt_auto_style_table_column_3_2"/>
        <table:table-row>
          <table:table-cell office:value-type="string" table:style-name="tablecell">
            <text:p text:style-name="tablealignleft"><text:span text:style-name="Strong_20_Emphasis">ETAPE N° 3 : Cliquer sur la case de votre choix</text:span><text:line-break/>
Possibilité de personnaliser (enregistrer, modifier, visualiser) les textes.<text:line-break/>
Les textes sont modifiables avec WordPad.<text:line-break/>Texte enrichi (choix taille et font de police, couleur, souligner, gros gras, etc)<text:line-break/>
Ne pas utiliser Word car les fonctions centrer justifier ne seront pas prisent en compte.<text:line-break/></text:p>
          </table:table-cell>
          <text:p text:style-name="Text_20_body">Vous pouvez saisir les horaires d'ouverture du magasin ou les coordonnées téléphoniques par exemple. <text:line-break/></text:p>
          <table:table-cell office:value-type="string" table:style-name="tablecell"/>
        </table:table-row>
      </table:table>
      <text:p text:style-name="Text_20_body"><text:line-break/><text:line-break/>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19::19:04</meta:creation-date>
    <dc:creator>Generated</dc:creator>
    <dc:date>2026-08-13T19::19:04</dc:date>
    <dc:language>en-US</dc:language>
    <meta:editing-cycles>1</meta:editing-cycles>
    <meta:editing-duration>PT0S</meta:editing-duration>
    <dc:title>wiki:editions:catalog:parametrageseditionstexteslisa</dc:title>
  </office:meta>
</office:document-meta>
</file>