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a9d37898402bb7f158613152223e12e.jpg"/>
  <manifest:file-entry manifest:media-type="image/jpeg" manifest:full-path="Pictures/2f636d2e7318e0a629277f655a453f9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textespiedspiece"/>Date de création : 20/12/23<text:line-break/>
Date de Mise à Jour : 20/12/23<text:line-break/>
Version v23.0<text:line-break/></text:span></text:p>
      <text:p text:style-name="Horizontal_20_Line"/>
      <text:h text:style-name="Heading_20_1" text:outline-level="1"><text:bookmark-start text:name="__RefHeading___parametrages_editionstextes_fichiers_rtf_-_pieds_de_piece_1"/><text:bookmark-start text:name="parametrages_editionstextes_fichiers_rtf_-_pieds_de_piece"/>Paramétrages Editions : Textes Fichiers RTF - Pieds de Pièce<text:bookmark-end text:name="__RefHeading___parametrages_editionstextes_fichiers_rtf_-_pieds_de_piece_1"/><text:bookmark-end text:name="parametrages_editionstextes_fichiers_rtf_-_pieds_de_piec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personnaliser les textes contenus dans les pieds de pièce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Choisir la section voulue</text:span><text:line-break/>
“PIED de pièce de l'activité Céréale dans cet exemple<text:line-break/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ETAPE N° 3 : Liste des textes personnalisables</text:span><text:line-break/>
Les textes sont modifiables avec WordPad.<text:line-break/>Texte enrichi (choix taille et font de police, couleur, souligner, gros gras, etc)<text:line-break/>
Ne pas utiliser Word car les fonctions centrer justifier ne seront pas prisent en compte.<text:line-break/>
Modèle par défaut signé permet de personnaliser davantage le texte pied de pièce modèle par défaut<text:line-break/>
il apparait lorsque la pièce est signée numériquement ou signée manuellement par le pointage des signatures<text:line-break/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Strong_20_Emphasis">ETAPE N° 4 : Activer l'option l'ajout d'un texte rtf sur factures de vente</text:span><text:line-break/><text:line-break/>
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span text:style-name="Strong_20_Emphasis">ETAPE N° 5 : Activer l'endroit ou doit apparaitre le fichier rtf sur factures de vente</text:span><text:line-break/><text:line-break/>
</text:p>
          </table:table-cell>
          <table:table-cell office:value-type="string" table:style-name="tablecell">
            <text:p text:style-name="tablealignleft"><draw:frame draw:style-name="media" draw:name="0" text:anchor-type="as-char" draw:z-index="0" svg:width="20.79625cm" style:rel-width="100%" svg:height="6.6145833333333cm" style:rel-height="scale"><draw:image xlink:href="Pictures/7a9d37898402bb7f158613152223e12e.jpg" xlink:type="simple" xlink:show="embed" xlink:actuate="onLoad"/></draw:frame></text:p>
            <text:p text:style-name="Text_20_body"><text:line-break/>
<text:line-break/>
<text:line-break/></text:p>
            <text:p text:style-name="Text_20_body"><draw:frame draw:style-name="media" draw:name="1" text:anchor-type="as-char" draw:z-index="1" svg:width="20.79625cm" style:rel-width="100%" svg:height="6.6145833333333cm" style:rel-height="scale"><draw:image xlink:href="Pictures/2f636d2e7318e0a629277f655a453f9a.jpg" xlink:type="simple" xlink:show="embed" xlink:actuate="onLoad"/></draw:frame>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text:span text:style-name="Strong_20_Emphasis">Autre exemple pour les contrats d'achat</text:span><text:line-break/>
Visualisation des options activées<text:line-break/>
<text:span text:style-name="underline">1</text:span> Texte pied de pièce contrat achat.<text:line-break/>
<text:span text:style-name="underline">2</text:span> Texte pied de pièce contrat achat signé.<text:line-break/>
Si le texte <text:span text:style-name="underline">2</text:span> n'existe pas c'est le <text:span text:style-name="underline">1</text:span> qui sera présent dans les 2 cas.<text:line-break/><text:line-break/><text:line-break/>
</text:p>
          </table:table-cell>
          <table:table-cell office:value-type="string" table:style-name="tablecell">
            <text:p text:style-name="Text_20_body"><text:line-break/><text:line-break/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43</meta:creation-date>
    <dc:creator>Generated</dc:creator>
    <dc:date>2026-08-13T19::18:43</dc:date>
    <dc:language>en-US</dc:language>
    <meta:editing-cycles>1</meta:editing-cycles>
    <meta:editing-duration>PT0S</meta:editing-duration>
    <dc:title>wiki:editions:catalog:parametrageseditionstextespiedspiece</dc:title>
  </office:meta>
</office:document-meta>
</file>