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1e5a899ff4c50974b22f5f13d63ea6.png"/>
  <manifest:file-entry manifest:media-type="image/png" manifest:full-path="Pictures/3ea2a73e0160b5cb4d2c733852aa83b5.png"/>
  <manifest:file-entry manifest:media-type="image/png" manifest:full-path="Pictures/0e79ebcfaba16a44519c89d63a4fe687.png"/>
  <manifest:file-entry manifest:media-type="image/png" manifest:full-path="Pictures/d098034918f517444e193065882dfe7e.png"/>
  <manifest:file-entry manifest:media-type="image/png" manifest:full-path="Pictures/5f77b964e67ca585e4a84a9150e191a8.png"/>
  <manifest:file-entry manifest:media-type="image/png" manifest:full-path="Pictures/7101a466fb8201eaeb3b0d9e79831a44.png"/>
  <manifest:file-entry manifest:media-type="image/png" manifest:full-path="Pictures/a39b6c3e84232fbd45b465291fa744b7.png"/>
  <manifest:file-entry manifest:media-type="image/png" manifest:full-path="Pictures/6ca75d0388dceabf23962acf3e8d256d.png"/>
  <manifest:file-entry manifest:media-type="image/png" manifest:full-path="Pictures/454d8dc6287954ae9417148e33868577.png"/>
  <manifest:file-entry manifest:media-type="image/png" manifest:full-path="Pictures/910dc78fde71c63a097697b33db00a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piedpiece"/>Pieds de Pièce</text:span></text:p>
      <text:p text:style-name="Text_20_body">• <text:span text:style-name="Strong_20_Emphasis"><text:span text:style-name="">Description générale :</text:span></text:span> <text:line-break/></text:p>
      <text:p text:style-name="Preformatted_20_Text">Versions &amp; présentations des différents pieds de pièce.</text:p>
      <text:p text:style-name="Text_20_body">• <text:span text:style-name="Strong_20_Emphasis"><text:span text:style-name="">Options d'affichage selon le type de pièce :</text:span></text:span><text:line-break/>
 Voir les paramétrages possibles dans <text:a xlink:type="simple" xlink:href="https://wiki.atys.analys-informatique.com/doku.php?id=wiki:editions:catalog:parametrageseditionspiedspieces" text:style-name="Internet_20_link" text:visited-style-name="Visited_20_Internet_20_Link">Index Paramétrages Editions Pieds des pièces</text:a><text:line-break/>
 Autres paramétrages possibles  <text:a xlink:type="simple" xlink:href="https://wiki.atys.analys-informatique.com/doku.php?id=wiki:editions:catalog:parametrageseditionstextespiedspiece" text:style-name="Internet_20_link" text:visited-style-name="Visited_20_Internet_20_Link">Ajout textes dans les pieds des pièces</text:a></text:p>
      <text:h text:style-name="Heading_20_3" text:outline-level="3"><text:bookmark-start text:name="__RefHeading___factures_1"/><text:bookmark-start text:name="factures"/>Factures<text:bookmark-end text:name="__RefHeading___factures_1"/><text:bookmark-end text:name="factures"/></text:h>
      <text:h text:style-name="Heading_20_3" text:outline-level="3"><text:bookmark-start text:name="__RefHeading___version_standard_2"/><text:bookmark-start text:name="version_standard"/>Version standard<text:bookmark-end text:name="__RefHeading___version_standard_2"/><text:bookmark-end text:name="version_standard"/></text:h>
      <text:p text:style-name="Text_20_body">
<draw:frame draw:style-name="media" draw:name="0" text:anchor-type="as-char" draw:z-index="0" svg:width="20.849166666667cm" style:rel-width="100%" svg:height="4.2333333333333cm" style:rel-height="scale"><draw:image xlink:href="Pictures/941e5a899ff4c50974b22f5f13d63ea6.png" xlink:type="simple" xlink:show="embed" xlink:actuate="onLoad"/></draw:frame></text:p>
      <text:h text:style-name="Heading_20_3" text:outline-level="3"><text:bookmark-start text:name="__RefHeading___version_avec_detail_des_acomptes_3"/><text:bookmark-start text:name="version_avec_detail_des_acomptes"/>Version avec détail des acomptes<text:bookmark-end text:name="__RefHeading___version_avec_detail_des_acomptes_3"/><text:bookmark-end text:name="version_avec_detail_des_acomptes"/></text:h>
      <text:p text:style-name="Text_20_body">
<draw:frame draw:style-name="media" draw:name="1" text:anchor-type="as-char" draw:z-index="1" svg:width="20.875625cm" style:rel-width="100%" svg:height="4.2333333333333cm" style:rel-height="scale"><draw:image xlink:href="Pictures/3ea2a73e0160b5cb4d2c733852aa83b5.png" xlink:type="simple" xlink:show="embed" xlink:actuate="onLoad"/></draw:frame></text:p>
      <text:p text:style-name="Text_20_body"><text:span text:style-name="underline">1</text:span> Avec option Dont frais de gestion.<text:line-break/>
<text:span text:style-name="underline">2</text:span> Avec option Dont frais de stockage <text:line-break/><text:line-break/>
<draw:frame draw:style-name="media" draw:name="2" text:anchor-type="as-char" draw:z-index="2" svg:width="20.928541666667cm" style:rel-width="100%" svg:height="5.7679166666667cm" style:rel-height="scale"><draw:image xlink:href="Pictures/0e79ebcfaba16a44519c89d63a4fe687.png" xlink:type="simple" xlink:show="embed" xlink:actuate="onLoad"/></draw:frame>
</text:p>
      <text:h text:style-name="Heading_20_3" text:outline-level="3"><text:bookmark-start text:name="__RefHeading___commandes_4"/><text:bookmark-start text:name="commandes"/>Commandes<text:bookmark-end text:name="__RefHeading___commandes_4"/><text:bookmark-end text:name="commandes"/></text:h>
      <text:h text:style-name="Heading_20_3" text:outline-level="3"><text:bookmark-start text:name="__RefHeading___version_standard_5"/><text:bookmark-start text:name="version_standard1"/>Version standard<text:bookmark-end text:name="__RefHeading___version_standard_5"/><text:bookmark-end text:name="version_standard1"/></text:h>
      <text:p text:style-name="Text_20_body">
<draw:frame draw:style-name="media" draw:name="3" text:anchor-type="as-char" draw:z-index="3" svg:width="20.875625cm" style:rel-width="100%" svg:height="5.2916666666667cm" style:rel-height="scale"><draw:image xlink:href="Pictures/d098034918f517444e193065882dfe7e.png" xlink:type="simple" xlink:show="embed" xlink:actuate="onLoad"/></draw:frame></text:p>
      <text:h text:style-name="Heading_20_3" text:outline-level="3"><text:bookmark-start text:name="__RefHeading___version_avec_montant_hors_tva_6"/><text:bookmark-start text:name="version_avec_montant_hors_tva"/>Version avec montant hors TVA<text:bookmark-end text:name="__RefHeading___version_avec_montant_hors_tva_6"/><text:bookmark-end text:name="version_avec_montant_hors_tva"/></text:h>
      <text:p text:style-name="Text_20_body">
<draw:frame draw:style-name="media" draw:name="4" text:anchor-type="as-char" draw:z-index="4" svg:width="20.849166666667cm" style:rel-width="100%" svg:height="4.4979166666667cm" style:rel-height="scale"><draw:image xlink:href="Pictures/5f77b964e67ca585e4a84a9150e191a8.png" xlink:type="simple" xlink:show="embed" xlink:actuate="onLoad"/></draw:frame> <text:line-break/></text:p>
      <text:h text:style-name="Heading_20_3" text:outline-level="3"><text:bookmark-start text:name="__RefHeading___contrats_7"/><text:bookmark-start text:name="contrats"/>Contrats<text:bookmark-end text:name="__RefHeading___contrats_7"/><text:bookmark-end text:name="contrats"/></text:h>
      <text:h text:style-name="Heading_20_3" text:outline-level="3"><text:bookmark-start text:name="__RefHeading___version_standard_8"/><text:bookmark-start text:name="version_standard2"/>Version standard<text:bookmark-end text:name="__RefHeading___version_standard_8"/><text:bookmark-end text:name="version_standard2"/></text:h>
      <text:p text:style-name="Text_20_body">
<draw:frame draw:style-name="media" draw:name="5" text:anchor-type="as-char" draw:z-index="5" svg:width="20.955cm" style:rel-width="100%" svg:height="4.6302083333333cm" style:rel-height="scale"><draw:image xlink:href="Pictures/7101a466fb8201eaeb3b0d9e79831a44.png" xlink:type="simple" xlink:show="embed" xlink:actuate="onLoad"/></draw:frame></text:p>
      <text:h text:style-name="Heading_20_3" text:outline-level="3"><text:bookmark-start text:name="__RefHeading___version_avec_enchainement_des_conditions_generales_9"/><text:bookmark-start text:name="version_avec_enchainement_des_conditions_generales"/>Version avec Enchainement des conditions générales<text:bookmark-end text:name="__RefHeading___version_avec_enchainement_des_conditions_generales_9"/><text:bookmark-end text:name="version_avec_enchainement_des_conditions_generales"/></text:h>
      <text:p text:style-name="Text_20_body">
<draw:frame draw:style-name="media" draw:name="6" text:anchor-type="as-char" draw:z-index="6" svg:width="20.955cm" style:rel-width="100%" svg:height="5.2122916666667cm" style:rel-height="scale"><draw:image xlink:href="Pictures/a39b6c3e84232fbd45b465291fa744b7.png" xlink:type="simple" xlink:show="embed" xlink:actuate="onLoad"/></draw:frame></text:p>
      <text:h text:style-name="Heading_20_3" text:outline-level="3"><text:bookmark-start text:name="__RefHeading___version_avec_2_blocs_signatures_10"/><text:bookmark-start text:name="version_avec_2_blocs_signatures"/>Version avec 2 blocs signatures<text:bookmark-end text:name="__RefHeading___version_avec_2_blocs_signatures_10"/><text:bookmark-end text:name="version_avec_2_blocs_signatures"/></text:h>
      <text:p text:style-name="Text_20_body">
<draw:frame draw:style-name="media" draw:name="7" text:anchor-type="as-char" draw:z-index="7" svg:width="20.955cm" style:rel-width="100%" svg:height="5.476875cm" style:rel-height="scale"><draw:image xlink:href="Pictures/6ca75d0388dceabf23962acf3e8d256d.png" xlink:type="simple" xlink:show="embed" xlink:actuate="onLoad"/></draw:frame></text:p>
      <text:h text:style-name="Heading_20_3" text:outline-level="3"><text:bookmark-start text:name="__RefHeading___version_avec_2_blocs_signatures_la_signature_11"/><text:bookmark-start text:name="version_avec_2_blocs_signatures_la_signature"/>Version avec 2 blocs signatures + La signature<text:bookmark-end text:name="__RefHeading___version_avec_2_blocs_signatures_la_signature_11"/><text:bookmark-end text:name="version_avec_2_blocs_signatures_la_signature"/></text:h>
      <text:p text:style-name="Text_20_body">
<draw:frame draw:style-name="media" draw:name="8" text:anchor-type="as-char" draw:z-index="8" svg:width="20.981458333333cm" style:rel-width="100%" svg:height="5.3710416666667cm" style:rel-height="scale"><draw:image xlink:href="Pictures/454d8dc6287954ae9417148e33868577.png" xlink:type="simple" xlink:show="embed" xlink:actuate="onLoad"/></draw:frame></text:p>
      <text:h text:style-name="Heading_20_3" text:outline-level="3"><text:bookmark-start text:name="__RefHeading___version_avec_2_blocs_signatures_signature_tampon_de_la_societe_12"/><text:bookmark-start text:name="version_avec_2_blocs_signatures_signature_tampon_de_la_societe"/>Version avec 2 blocs signatures + signature &amp; tampon de la société<text:bookmark-end text:name="__RefHeading___version_avec_2_blocs_signatures_signature_tampon_de_la_societe_12"/><text:bookmark-end text:name="version_avec_2_blocs_signatures_signature_tampon_de_la_societe"/></text:h>
      <text:p text:style-name="Text_20_body">
<draw:frame draw:style-name="media" draw:name="9" text:anchor-type="as-char" draw:z-index="9" svg:width="21.007916666667cm" style:rel-width="100%" svg:height="5.476875cm" style:rel-height="scale"><draw:image xlink:href="Pictures/910dc78fde71c63a097697b33db00a11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7:54</meta:creation-date>
    <dc:creator>Generated</dc:creator>
    <dc:date>2026-08-13T19::57:54</dc:date>
    <dc:language>en-US</dc:language>
    <meta:editing-cycles>1</meta:editing-cycles>
    <meta:editing-duration>PT0S</meta:editing-duration>
    <dc:title>wiki:editions:catalog:piedpiece</dc:title>
  </office:meta>
</office:document-meta>
</file>