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a598559a989049ea5d225db878e0d3.png"/>
  <manifest:file-entry manifest:media-type="image/png" manifest:full-path="Pictures/ce0e8df285771dcfe900d8537609c0c1.png"/>
  <manifest:file-entry manifest:media-type="image/png" manifest:full-path="Pictures/a306fc40c563984eda58ce535f685eda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previsionsappro_echeanciercommandes"/><text:bookmark-start text:name="__RefHeading___echeancier_des_commandes_1"/><text:bookmark-start text:name="echeancier_des_commandes"/>ÉCHÉANCIER DES COMMANDES<text:bookmark-end text:name="__RefHeading___echeancier_des_commandes_1"/><text:bookmark-end text:name="echeancier_des_commandes"/></text:h>
      <text:p text:style-name="Text_20_body">• <text:span text:style-name="Strong_20_Emphasis"><text:span text:style-name="">Description générale : </text:span></text:span> <text:line-break/>
Carnet de commandes non livrées.<text:line-break/>
Indication des quantités commandées en reliquats non soldées en relation avec les dates de livraisons prévues.<text:line-break/>
Information Stocks prévisionnels &amp; 'Retard' si les dates de livraisons sont échues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des entrées de marchandise prévues la semaine prochain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 livraisons prévues du au </text:p>
          </table:table-cell>
        </table:table-row>
        <table:table-row>
          <table:table-cell office:value-type="string" table:style-name="tableheader">
            <text:p text:style-name="Table_20_Heading"> Type commandes </text:p>
          </table:table-cell>
          <table:table-cell office:value-type="string" table:style-name="tablecell">
            <text:p text:style-name="tablealignleft"> Achat, Vente ou les 2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TC, ATC principal, Article, Entité, Fabricant, Groupe, Période de livraison prévue avec découpage par périodicité,<text:line-break/>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TC, ATC principal, Article, Entité, Fabricant, Groupe, Période de livraison prévue avec découpage par périodicité,<text:line-break/>Tiers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 ou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à partir d'un site). </text:p>
          </table:table-cell>
        </table:table-row>
        <table:table-row>
          <table:table-cell office:value-type="string" table:style-name="tableheader">
            <text:p text:style-name="Table_20_Heading"> Avec Adresse Tiers </text:p>
          </table:table-cell>
          <table:table-cell office:value-type="string" table:style-name="tablecell">
            <text:p text:style-name="tablealignleft"> Disponible uniquement pour un tri par tiers (Ajout de l'adresse dans le tri par tiers)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 ou matières activ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 : Clients Agriculteurs par exemple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clients, fournisseu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ATC courtier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ATC courtier attaché au Tiers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header">
            <text:p text:style-name="Table_20_Heading"> Transporteur </text:p>
          </table:table-cell>
          <table:table-cell office:value-type="string" table:style-name="tablecell">
            <text:p text:style-name="tablealignleft"> Filtre d'un transporteur. </text:p>
          </table:table-cell>
        </table:table-row>
        <table:table-row>
          <table:table-cell office:value-type="string" table:style-name="tableheader">
            <text:p text:style-name="Table_20_Heading"> Prix </text:p>
          </table:table-cell>
          <table:table-cell office:value-type="string" table:style-name="tablecell">
            <text:p text:style-name="tablealignleft"> Prix saisis, prix à zéro ou tous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niveau_de_detail_1_trie_par_article_2"/><text:bookmark-start text:name="niveau_de_detail_1_trie_par_article"/>Niveau de détail 1 trié par article<text:bookmark-end text:name="__RefHeading___niveau_de_detail_1_trie_par_article_2"/><text:bookmark-end text:name="niveau_de_detail_1_trie_par_article"/></text:h>
      <text:p text:style-name="Text_20_body">
<draw:frame draw:style-name="media" draw:name="0" text:anchor-type="as-char" draw:z-index="0" svg:width="21.2725cm" style:rel-width="100%" svg:height="22.145625cm" style:rel-height="scale"><draw:image xlink:href="Pictures/bda598559a989049ea5d225db878e0d3.png" xlink:type="simple" xlink:show="embed" xlink:actuate="onLoad"/></draw:frame></text:p>
      <text:h text:style-name="Heading_20_3" text:outline-level="3"><text:bookmark-start text:name="__RefHeading___niveau_de_detail_1_trie_par_periodicite_hebdomadaire_3"/><text:bookmark-start text:name="niveau_de_detail_1_trie_par_periodicite_hebdomadaire"/>Niveau de détail 1 trié par périodicité hebdomadaire<text:bookmark-end text:name="__RefHeading___niveau_de_detail_1_trie_par_periodicite_hebdomadaire_3"/><text:bookmark-end text:name="niveau_de_detail_1_trie_par_periodicite_hebdomadaire"/></text:h>
      <text:p text:style-name="Text_20_body">
<draw:frame draw:style-name="media" draw:name="1" text:anchor-type="as-char" draw:z-index="1" svg:width="21.246041666667cm" style:rel-width="100%" svg:height="21.351875cm" style:rel-height="scale"><draw:image xlink:href="Pictures/ce0e8df285771dcfe900d8537609c0c1.png" xlink:type="simple" xlink:show="embed" xlink:actuate="onLoad"/></draw:frame></text:p>
      <text:h text:style-name="Heading_20_3" text:outline-level="3"><text:bookmark-start text:name="__RefHeading___niveau_de_detail_2_trie_par_article_4"/><text:bookmark-start text:name="niveau_de_detail_2_trie_par_article"/>Niveau de détail 2 trié par article<text:bookmark-end text:name="__RefHeading___niveau_de_detail_2_trie_par_article_4"/><text:bookmark-end text:name="niveau_de_detail_2_trie_par_article"/></text:h>
      <text:h text:style-name="Heading_20_4" text:outline-level="4"><text:bookmark-start text:name="__RefHeading___en_jouant_avec_les_dates_on_peut_reperer_les_retards_de_livraison_5"/><text:bookmark-start text:name="en_jouant_avec_les_dates_on_peut_reperer_les_retards_de_livraison"/>En jouant avec les dates, on peut repérer les retards de livraison<text:bookmark-end text:name="__RefHeading___en_jouant_avec_les_dates_on_peut_reperer_les_retards_de_livraison_5"/><text:bookmark-end text:name="en_jouant_avec_les_dates_on_peut_reperer_les_retards_de_livraison"/></text:h>
      <text:p text:style-name="Text_20_body">
<draw:frame draw:style-name="media" draw:name="2" text:anchor-type="as-char" draw:z-index="2" svg:width="30.95625cm" style:rel-width="100%" svg:height="19.420416666667cm" style:rel-height="scale"><draw:image xlink:href="Pictures/a306fc40c563984eda58ce535f685eda.png" xlink:type="simple" xlink:show="embed" xlink:actuate="onLoad"/></draw:frame></text:p>
      <text:p text:style-name="Text_20_body"><text:line-break/>
<text:line-break/>
• <text:span text:style-name="Strong_20_Emphasis"><text:span text:style-name="">Lien interactif : </text:span></text:span> <text:line-break/>
<draw:frame draw:style-name="media" draw:name="3" text:anchor-type="as-char" draw:z-index="3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4" text:anchor-type="as-char" draw:z-index="4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7" text:anchor-type="as-char" draw:z-index="7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8" text:anchor-type="as-char" draw:z-index="8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Preformatted_20_Text">Pièce individuelle</text:p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resultatsappro_commandesachats" text:style-name="Internet_20_link" text:visited-style-name="Visited_20_Internet_20_Link">Résultats des commandes achats</text:a></text:p>
        </text:list-item>
        <text:list-item>
          <text:p text:style-name="List_20_1_Content_Last"> <text:a xlink:type="simple" xlink:href="https://wiki.atys.analys-informatique.com/doku.php?id=wiki:editions:catalog:resultatsappro_commandesventes" text:style-name="Internet_20_link" text:visited-style-name="Visited_20_Internet_20_Link">Résultats des commandes ventes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21</meta:creation-date>
    <dc:creator>Generated</dc:creator>
    <dc:date>2026-08-13T19::16:21</dc:date>
    <dc:language>en-US</dc:language>
    <meta:editing-cycles>1</meta:editing-cycles>
    <meta:editing-duration>PT0S</meta:editing-duration>
    <dc:title>wiki:editions:catalog:previsionsappro_echeanciercommandes</dc:title>
  </office:meta>
</office:document-meta>
</file>