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aa769500e23ab6870e134e43c90a86.png"/>
  <manifest:file-entry manifest:media-type="image/png" manifest:full-path="Pictures/21ec29b5233e0878e27988a2cb3a8484.png"/>
  <manifest:file-entry manifest:media-type="image/png" manifest:full-path="Pictures/806f417190f6707c8d4b58002f92c4b7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previsionscereale_echeanciercontrats"/><text:bookmark-start text:name="__RefHeading___echeancier_des_contrats_1"/><text:bookmark-start text:name="echeancier_des_contrats"/>ÉCHÉANCIER DES CONTRATS<text:bookmark-end text:name="__RefHeading___echeancier_des_contrats_1"/><text:bookmark-end text:name="echeancier_des_contrats"/></text:h>
      <text:p text:style-name="Text_20_body">• <text:span text:style-name="Strong_20_Emphasis"><text:span text:style-name="">Description générale : </text:span></text:span> <text:line-break/>
Liste des contrats non livrés.<text:line-break/>
Indication des quantités contractualisées, reliquats non soldés en relation avec les dates de livraisons prévues.<text:line-break/>
Information Stocks prévisionnels &amp; 'Retard' si les dates de livraisons sont échues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des sorties de dépôt contractualisées prévues la semaine prochain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e livraisons prévues du au. </text:p>
          </table:table-cell>
        </table:table-row>
        <table:table-row>
          <table:table-cell office:value-type="string" table:style-name="tableheader">
            <text:p text:style-name="Table_20_Heading"> Type de contrat </text:p>
          </table:table-cell>
          <table:table-cell office:value-type="string" table:style-name="tablecell">
            <text:p text:style-name="tablealignleft"> Achat, vente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TC, ATC principal, Article, Entité, Groupe, Période de livraison prévue avec découpage par périodicité, Tiers, Type tiers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TC, ATC principal, Article, Entité, Groupe, Période de livraison prévue avec découpage par périodicité, Tiers, Type tiers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(2 ⇒ détail des pièces)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Avec Adresse Tiers </text:p>
          </table:table-cell>
          <table:table-cell office:value-type="string" table:style-name="tablecell">
            <text:p text:style-name="tablealignleft"> Disponible uniquement pour un tri par tiers (Ajout de l'adresse dans le tri par tiers). </text:p>
          </table:table-cell>
        </table:table-row>
        <table:table-row>
          <table:table-cell office:value-type="string" table:style-name="tableheader">
            <text:p text:style-name="Table_20_Heading"> Céréale </text:p>
          </table:table-cell>
          <table:table-cell office:value-type="string" table:style-name="tablecell">
            <text:p text:style-name="tablealignleft"> Filtre d'une ou plusieurs variétés ou espèces de céréale. </text:p>
          </table:table-cell>
        </table:table-row>
        <table:table-row>
          <table:table-cell office:value-type="string" table:style-name="tableheader">
            <text:p text:style-name="Table_20_Heading"> Groupe céréale 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 : Clients Agriculteurs par exemple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clients, apporteur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  <table:table-row>
          <table:table-cell office:value-type="string" table:style-name="tableheader">
            <text:p text:style-name="Table_20_Heading"> Transporteur </text:p>
          </table:table-cell>
          <table:table-cell office:value-type="string" table:style-name="tablecell">
            <text:p text:style-name="tablealignleft"> Filtre d'un transporteur. </text:p>
          </table:table-cell>
        </table:table-row>
        <table:table-row>
          <table:table-cell office:value-type="string" table:style-name="tableheader">
            <text:p text:style-name="Table_20_Heading"> Campagne </text:p>
          </table:table-cell>
          <table:table-cell office:value-type="string" table:style-name="tablecell">
            <text:p text:style-name="tablealignleft"> Filtre d'une ou plusieurs années de récolte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niveau_de_detail_1_des_achats_et_ventes_trie_par_groupe._tri_n_2_par_variete_2"/><text:bookmark-start text:name="niveau_de_detail_1_des_achats_et_ventes_trie_par_groupe._tri_n_2_par_variete"/>Niveau de détail 1 des achats et ventes trié par groupe. Tri N°2 par variété<text:bookmark-end text:name="__RefHeading___niveau_de_detail_1_des_achats_et_ventes_trie_par_groupe._tri_n_2_par_variete_2"/><text:bookmark-end text:name="niveau_de_detail_1_des_achats_et_ventes_trie_par_groupe._tri_n_2_par_variete"/></text:h>
      <text:p text:style-name="Text_20_body">
<draw:frame draw:style-name="media" draw:name="0" text:anchor-type="as-char" draw:z-index="0" svg:width="21.166666666667cm" style:rel-width="100%" svg:height="19.129375cm" style:rel-height="scale"><draw:image xlink:href="Pictures/f3aa769500e23ab6870e134e43c90a86.png" xlink:type="simple" xlink:show="embed" xlink:actuate="onLoad"/></draw:frame></text:p>
      <text:h text:style-name="Heading_20_4" text:outline-level="4"><text:bookmark-start text:name="__RefHeading___niveau_de_detail_2_des_ventes_trie_par_periodicite_mensuelle._filtre_sur_juillet_2018_3"/><text:bookmark-start text:name="niveau_de_detail_2_des_ventes_trie_par_periodicite_mensuelle._filtre_sur_juillet_2018"/>Niveau de détail 2 des ventes trié par Périodicité mensuelle. Filtré sur juillet 2018<text:bookmark-end text:name="__RefHeading___niveau_de_detail_2_des_ventes_trie_par_periodicite_mensuelle._filtre_sur_juillet_2018_3"/><text:bookmark-end text:name="niveau_de_detail_2_des_ventes_trie_par_periodicite_mensuelle._filtre_sur_juillet_2018"/></text:h>
      <text:p text:style-name="Text_20_body">
<draw:frame draw:style-name="media" draw:name="1" text:anchor-type="as-char" draw:z-index="1" svg:width="29.924375cm" style:rel-width="100%" svg:height="15.531041666667cm" style:rel-height="scale"><draw:image xlink:href="Pictures/21ec29b5233e0878e27988a2cb3a8484.png" xlink:type="simple" xlink:show="embed" xlink:actuate="onLoad"/></draw:frame></text:p>
      <text:h text:style-name="Heading_20_4" text:outline-level="4"><text:bookmark-start text:name="__RefHeading___niveau_de_detail_2_des_ventes_trie_par_groupe._tri_n_2_par_variete._filtre_sur_groupe_triticale_4"/><text:bookmark-start text:name="niveau_de_detail_2_des_ventes_trie_par_groupe._tri_n_2_par_variete._filtre_sur_groupe_triticale"/>Niveau de détail 2 des ventes trié par groupe. Tri N°2 par variété. Filtré sur groupe Triticale<text:bookmark-end text:name="__RefHeading___niveau_de_detail_2_des_ventes_trie_par_groupe._tri_n_2_par_variete._filtre_sur_groupe_triticale_4"/><text:bookmark-end text:name="niveau_de_detail_2_des_ventes_trie_par_groupe._tri_n_2_par_variete._filtre_sur_groupe_triticale"/></text:h>
      <text:p text:style-name="Text_20_body">
<draw:frame draw:style-name="media" draw:name="2" text:anchor-type="as-char" draw:z-index="2" svg:width="29.897916666667cm" style:rel-width="100%" svg:height="13.467291666667cm" style:rel-height="scale"><draw:image xlink:href="Pictures/806f417190f6707c8d4b58002f92c4b7.png" xlink:type="simple" xlink:show="embed" xlink:actuate="onLoad"/></draw:frame></text:p>
      <text:p text:style-name="Text_20_body"><text:line-break/>
<text:line-break/>
• <text:span text:style-name="Strong_20_Emphasis"><text:span text:style-name="">Lien interactif : </text:span></text:span> <text:line-break/>
<draw:frame draw:style-name="media" draw:name="3" text:anchor-type="as-char" draw:z-index="3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4" text:anchor-type="as-char" draw:z-index="4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6" text:anchor-type="as-char" draw:z-index="6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7" text:anchor-type="as-char" draw:z-index="7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8" text:anchor-type="as-char" draw:z-index="8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Preformatted_20_Text">Pièce individuelle</text:p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resultatscereale_contratsachats" text:style-name="Internet_20_link" text:visited-style-name="Visited_20_Internet_20_Link">Résultats des contrats d'achats</text:a></text:p>
        </text:list-item>
        <text:list-item>
          <text:p text:style-name="List_20_1_Content_Last"> <text:a xlink:type="simple" xlink:href="https://wiki.atys.analys-informatique.com/doku.php?id=wiki:editions:catalog:resultatscereale_contratsventes" text:style-name="Internet_20_link" text:visited-style-name="Visited_20_Internet_20_Link">Résultats des contrats de ventes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7:50</meta:creation-date>
    <dc:creator>Generated</dc:creator>
    <dc:date>2026-08-13T20::07:50</dc:date>
    <dc:language>en-US</dc:language>
    <meta:editing-cycles>1</meta:editing-cycles>
    <meta:editing-duration>PT0S</meta:editing-duration>
    <dc:title>wiki:editions:catalog:previsionscereale_echeanciercontrats</dc:title>
  </office:meta>
</office:document-meta>
</file>