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6c362f6651c5b2700b3e7c52983102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chiffreaffaires"/><text:bookmark-start text:name="__RefHeading___audit_chiffre_d_affaires_1"/><text:bookmark-start text:name="audit_chiffre_d_affaires"/>AUDIT CHIFFRE D'AFFAIRES<text:bookmark-end text:name="__RefHeading___audit_chiffre_d_affaires_1"/><text:bookmark-end text:name="audit_chiffre_d_affaires"/></text:h>
      <text:p text:style-name="Text_20_body">• <text:span text:style-name="Strong_20_Emphasis"><text:span text:style-name="">Description générale : </text:span></text:span> <text:line-break/>
Rapport de contrôle des CA avec notion de comptes &amp; sections analytiques.</text:p>
      <text:p text:style-name="Text_20_body">• <text:span text:style-name="Strong_20_Emphasis"><text:span text:style-name="">Cas d'utilisation : </text:span></text:span> <text:line-break/></text:p>
      <text:p text:style-name="Preformatted_20_Text">Recherche rapprochement avec la compta des CA cumulés mensuels par compt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Préfiltre des articles de l'activité. (Appro, céréale). </text:p>
          </table:table-cell>
        </table:table-row>
        <table:table-row>
          <table:table-cell office:value-type="string" table:style-name="tableheader">
            <text:p text:style-name="Table_20_Heading"> Type de CA </text:p>
          </table:table-cell>
          <table:table-cell office:value-type="string" table:style-name="tablecell">
            <text:p text:style-name="tablealignleft"> Achats ou ventes. </text:p>
          </table:table-cell>
        </table:table-row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pièce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ompte, Groupe ou Section analytique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Compte ou Section analytique. </text:p>
          </table:table-cell>
        </table:table-row>
        <table:table-row>
          <table:table-cell office:value-type="string" table:style-name="tableheader">
            <text:p text:style-name="Table_20_Heading"> Tri N° 3 par </text:p>
          </table:table-cell>
          <table:table-cell office:value-type="string" table:style-name="tablecell">
            <text:p text:style-name="tablealignleft"> Compte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Type montant </text:p>
          </table:table-cell>
          <table:table-cell office:value-type="string" table:style-name="tablecell">
            <text:p text:style-name="tablealignleft"> Hors taxes ou TTC. </text:p>
          </table:table-cell>
        </table:table-row>
        <table:table-row>
          <table:table-cell office:value-type="string" table:style-name="tableheader">
            <text:p text:style-name="Table_20_Heading"> Comptes </text:p>
          </table:table-cell>
          <table:table-cell office:value-type="string" table:style-name="tablecell">
            <text:p text:style-name="tablealignleft"> Filtre pour un Compte. </text:p>
          </table:table-cell>
        </table:table-row>
        <table:table-row>
          <table:table-cell office:value-type="string" table:style-name="tableheader">
            <text:p text:style-name="Table_20_Heading"> Sections </text:p>
          </table:table-cell>
          <table:table-cell office:value-type="string" table:style-name="tablecell">
            <text:p text:style-name="tablealignleft"> Filtre d'une section analytique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Filtre d'un ou plusieurs exercices de l'activité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, avoirs, autres type pièce financier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, autre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fourniss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(Acompte, Ferme, etc…)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trie_par_compte_2"/><text:bookmark-start text:name="niveau_de_detail_1_trie_par_compte"/>Niveau de détail 1 trié par Compte<text:bookmark-end text:name="__RefHeading___niveau_de_detail_1_trie_par_compte_2"/><text:bookmark-end text:name="niveau_de_detail_1_trie_par_compte"/></text:h>
      <text:p text:style-name="Text_20_body"><draw:frame draw:style-name="media" draw:name="0" text:anchor-type="as-char" draw:z-index="0" svg:width="21.219583333333cm" style:rel-width="100%" svg:height="12.805833333333cm" style:rel-height="scale"><draw:image xlink:href="Pictures/a06c362f6651c5b2700b3e7c52983102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9:15</meta:creation-date>
    <dc:creator>Generated</dc:creator>
    <dc:date>2026-08-13T21::49:15</dc:date>
    <dc:language>en-US</dc:language>
    <meta:editing-cycles>1</meta:editing-cycles>
    <meta:editing-duration>PT0S</meta:editing-duration>
    <dc:title>wiki:editions:catalog:rapportsdaudit_auditchiffreaffaires</dc:title>
  </office:meta>
</office:document-meta>
</file>