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dff7bdd3a66bd6e16cb09a29702ebd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rapportsdaudit_auditdepassementcapacite"/><text:bookmark-start text:name="__RefHeading___audit_depassement_de_capacite_1"/><text:bookmark-start text:name="audit_depassement_de_capacite"/>AUDIT DÉPASSEMENT DE CAPACITÉ<text:bookmark-end text:name="__RefHeading___audit_depassement_de_capacite_1"/><text:bookmark-end text:name="audit_depassement_de_capacite"/></text:h>
      <text:p text:style-name="Text_20_body">• <text:span text:style-name="Strong_20_Emphasis"><text:span text:style-name="">Description générale : </text:span></text:span> <text:line-break/>
Le dépassement de PTAC de plus de 5 % peut être dangereux et peine de contravention de 5ème classe + rétention de la carte grise jusqu’à ce que le véhicule soit délesté du surplus de charge.<text:line-break/>
Le problème avec le PTAC, c’est qu’il est très difficile à estimer, à moins de disposer d’un pont bascule sur le lieu de chargement.<text:line-break/>
Cet audit permet de surveiller précisément le niveau de remplissage de votre véhicule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de dépassement de poids autorisés transportés par un véhicul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ctivité </text:p>
          </table:table-cell>
          <table:table-cell office:value-type="string" table:style-name="tablecell">
            <text:p text:style-name="tablealignleft"> Toutes les activités par défaut. </text:p>
          </table:table-cell>
        </table:table-row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u au. </text:p>
          </table:table-cell>
        </table:table-row>
        <table:table-row>
          <table:table-cell office:value-type="string" table:style-name="tableheader">
            <text:p text:style-name="Table_20_Heading"> Stockage </text:p>
          </table:table-cell>
          <table:table-cell office:value-type="string" table:style-name="tablecell">
            <text:p text:style-name="tablealignleft"> Type normal, dépôts, reprises, réception. </text:p>
          </table:table-cell>
        </table:table-row>
        <table:table-row>
          <table:table-cell office:value-type="string" table:style-name="tableheader">
            <text:p text:style-name="Table_20_Heading"> Type de pièce </text:p>
          </table:table-cell>
          <table:table-cell office:value-type="string" table:style-name="tablecell">
            <text:p text:style-name="tablealignleft"> Livraisons, rendus, Transferts, etc…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ype prix </text:p>
          </table:table-cell>
          <table:table-cell office:value-type="string" table:style-name="tablecell">
            <text:p text:style-name="tablealignleft"> Départ, Rendu, FOB, ou tous. </text:p>
          </table:table-cell>
        </table:table-row>
        <table:table-row>
          <table:table-cell office:value-type="string" table:style-name="tableheader">
            <text:p text:style-name="Table_20_Heading"> Transporteur </text:p>
          </table:table-cell>
          <table:table-cell office:value-type="string" table:style-name="tablecell">
            <text:p text:style-name="tablealignleft"> Filtre d'un ou plusieurs transporteurs. </text:p>
          </table:table-cell>
        </table:table-row>
        <table:table-row>
          <table:table-cell office:value-type="string" table:style-name="tableheader">
            <text:p text:style-name="Table_20_Heading"> Immatriculation </text:p>
          </table:table-cell>
          <table:table-cell office:value-type="string" table:style-name="tablecell">
            <text:p text:style-name="tablealignleft"> Filtre d'une immatriculation en particulier. </text:p>
          </table:table-cell>
        </table:table-row>
        <table:table-row>
          <table:table-cell office:value-type="string" table:style-name="tableheader">
            <text:p text:style-name="Table_20_Heading"> Dépassement sur </text:p>
          </table:table-cell>
          <table:table-cell office:value-type="string" table:style-name="tablecell">
            <text:p text:style-name="tablealignleft"> PTAC, PTRA, Poids net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
<draw:frame draw:style-name="media" draw:name="0" text:anchor-type="as-char" draw:z-index="0" svg:width="29.977291666667cm" style:rel-width="100%" svg:height="7.0908333333333cm" style:rel-height="scale"><draw:image xlink:href="Pictures/edff7bdd3a66bd6e16cb09a29702ebdb.png" xlink:type="simple" xlink:show="embed" xlink:actuate="onLoad"/></draw:frame>
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11:21</meta:creation-date>
    <dc:creator>Generated</dc:creator>
    <dc:date>2026-08-13T20::11:21</dc:date>
    <dc:language>en-US</dc:language>
    <meta:editing-cycles>1</meta:editing-cycles>
    <meta:editing-duration>PT0S</meta:editing-duration>
    <dc:title>wiki:editions:catalog:rapportsdaudit_auditdepassementcapacite</dc:title>
  </office:meta>
</office:document-meta>
</file>