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5606ced5ebd835b15dfed6b545c5b5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rapportsdaudit_auditreliquats"/><text:bookmark-start text:name="__RefHeading___audit_reliquats_1"/><text:bookmark-start text:name="audit_reliquats"/>AUDIT RELIQUATS<text:bookmark-end text:name="__RefHeading___audit_reliquats_1"/><text:bookmark-end text:name="audit_reliquats"/></text:h>
      <text:p text:style-name="Text_20_body">• <text:span text:style-name="Strong_20_Emphasis"><text:span text:style-name="">Description générale : </text:span></text:span> <text:line-break/>
Rapport de liste des écarts de reliquat.<text:line-break/>
Lecture de l'ensemble des pièces qui impactent le reliquat d'une commande, précommande ou d'un contrat.<text:line-break/>
Visualisation des colonnes Quantité origine et quantité reliquat progressif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Recherche écart pour un produit entre le cumul quantité livrée et le reliquat des commandes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Dates du au. </text:p>
          </table:table-cell>
        </table:table-row>
        <table:table-row>
          <table:table-cell office:value-type="string" table:style-name="tableheader">
            <text:p text:style-name="Table_20_Heading"> Articles </text:p>
          </table:table-cell>
          <table:table-cell office:value-type="string" table:style-name="tablecell">
            <text:p text:style-name="tablealignleft"> Filtre d'un ou plusieurs articles. </text:p>
          </table:table-cell>
        </table:table-row>
        <table:table-row>
          <table:table-cell office:value-type="string" table:style-name="tableheader">
            <text:p text:style-name="Table_20_Heading"> Type de Pièce </text:p>
          </table:table-cell>
          <table:table-cell office:value-type="string" table:style-name="tablecell">
            <text:p text:style-name="tablealignleft"> Reliquat issu de pièce d'origine (contrat d'achat, commande, etc).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</text:p>
      <text:h text:style-name="Heading_20_4" text:outline-level="4"><text:bookmark-start text:name="__RefHeading___exemple_pour_un_contrat_de_50_tonnes_dont_le_reliquat_actuel_est_de_12.894_tonnes_2"/><text:bookmark-start text:name="exemple_pour_un_contrat_de_50_tonnes_dont_le_reliquat_actuel_est_de_12.894_tonnes"/>Exemple pour un contrat de 50 tonnes dont le reliquat actuel est de 12.894 tonnes :<text:bookmark-end text:name="__RefHeading___exemple_pour_un_contrat_de_50_tonnes_dont_le_reliquat_actuel_est_de_12.894_tonnes_2"/><text:bookmark-end text:name="exemple_pour_un_contrat_de_50_tonnes_dont_le_reliquat_actuel_est_de_12.894_tonnes"/></text:h>
      <text:h text:style-name="Heading_20_4" text:outline-level="4"><text:bookmark-start text:name="__RefHeading___bon_d_apport_n_x1_pour_une_quantite_de_9.40_reliquat_progressif_40.600_3"/><text:bookmark-start text:name="bon_d_apport_n_x1_pour_une_quantite_de_9.40_reliquat_progressif_40.600"/>Bon d'apport N°x1 pour une quantité de 9.40  =&gt; Reliquat progressif = 40.600<text:bookmark-end text:name="__RefHeading___bon_d_apport_n_x1_pour_une_quantite_de_9.40_reliquat_progressif_40.600_3"/><text:bookmark-end text:name="bon_d_apport_n_x1_pour_une_quantite_de_9.40_reliquat_progressif_40.600"/></text:h>
      <text:h text:style-name="Heading_20_4" text:outline-level="4"><text:bookmark-start text:name="__RefHeading___bon_d_apport_n_x2_pour_une_quantite_de_9.118_reliquat_progressif_31.482_4"/><text:bookmark-start text:name="bon_d_apport_n_x2_pour_une_quantite_de_9.118_reliquat_progressif_31.482"/>Bon d'apport N°x2 pour une quantité de 9.118 =&gt; Reliquat progressif = 31.482<text:bookmark-end text:name="__RefHeading___bon_d_apport_n_x2_pour_une_quantite_de_9.118_reliquat_progressif_31.482_4"/><text:bookmark-end text:name="bon_d_apport_n_x2_pour_une_quantite_de_9.118_reliquat_progressif_31.482"/></text:h>
      <text:h text:style-name="Heading_20_4" text:outline-level="4"><text:bookmark-start text:name="__RefHeading___bon_d_apport_n_x3_pour_une_quantite_de_8.662_reliquat_progressif_22.820_5"/><text:bookmark-start text:name="bon_d_apport_n_x3_pour_une_quantite_de_8.662_reliquat_progressif_22.820"/>Bon d'apport N°x3 pour une quantité de 8.662 =&gt; Reliquat progressif = 22.820<text:bookmark-end text:name="__RefHeading___bon_d_apport_n_x3_pour_une_quantite_de_8.662_reliquat_progressif_22.820_5"/><text:bookmark-end text:name="bon_d_apport_n_x3_pour_une_quantite_de_8.662_reliquat_progressif_22.820"/></text:h>
      <text:h text:style-name="Heading_20_4" text:outline-level="4"><text:bookmark-start text:name="__RefHeading___bon_d_apport_n_x4_pour_une_quantite_de_8.206_reliquat_progressif_14.614_6"/><text:bookmark-start text:name="bon_d_apport_n_x4_pour_une_quantite_de_8.206_reliquat_progressif_14.614"/>Bon d'apport N°x4 pour une quantité de 8.206 =&gt; Reliquat progressif = 14.614<text:bookmark-end text:name="__RefHeading___bon_d_apport_n_x4_pour_une_quantite_de_8.206_reliquat_progressif_14.614_6"/><text:bookmark-end text:name="bon_d_apport_n_x4_pour_une_quantite_de_8.206_reliquat_progressif_14.614"/></text:h>
      <text:h text:style-name="Heading_20_4" text:outline-level="4"><text:bookmark-start text:name="__RefHeading___total_cumul_livres_35.386_------------------_50_-_35.386_14.614_7"/><text:bookmark-start text:name="total_cumul_livres_35.386_------------------_50_-_35.386_14.614"/>Total Cumul livrés = 35.386 ------------------&gt;        (50 - 35.386 = 14.614)<text:bookmark-end text:name="__RefHeading___total_cumul_livres_35.386_------------------_50_-_35.386_14.614_7"/><text:bookmark-end text:name="total_cumul_livres_35.386_------------------_50_-_35.386_14.614"/></text:h>
      <text:h text:style-name="Heading_20_4" text:outline-level="4"><text:bookmark-start text:name="__RefHeading___l_ecart_est_de_1.720_soit_14.614_-_12.894_8"/><text:bookmark-start text:name="l_ecart_est_de_1.720_soit_14.614_-_12.894"/>L'écart est de 1.720 (soit 14.614 - 12.894)<text:bookmark-end text:name="__RefHeading___l_ecart_est_de_1.720_soit_14.614_-_12.894_8"/><text:bookmark-end text:name="l_ecart_est_de_1.720_soit_14.614_-_12.894"/></text:h>
      <text:p text:style-name="Text_20_body"><draw:frame draw:style-name="media" draw:name="0" text:anchor-type="as-char" draw:z-index="0" svg:width="21.2725cm" style:rel-width="100%" svg:height="7.3289583333333cm" style:rel-height="scale"><draw:image xlink:href="Pictures/75606ced5ebd835b15dfed6b545c5b58.png" xlink:type="simple" xlink:show="embed" xlink:actuate="onLoad"/></draw:frame>
<text:line-break/>
• <text:span text:style-name="Strong_20_Emphasis"><text:span text:style-name="">Lien interactif : </text:span></text:span> <text:line-break/></text:p>
      <text:p text:style-name="Preformatted_20_Text">Pièces interactives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55:41</meta:creation-date>
    <dc:creator>Generated</dc:creator>
    <dc:date>2026-08-13T20::55:41</dc:date>
    <dc:language>en-US</dc:language>
    <meta:editing-cycles>1</meta:editing-cycles>
    <meta:editing-duration>PT0S</meta:editing-duration>
    <dc:title>wiki:editions:catalog:rapportsdaudit_auditreliquats</dc:title>
  </office:meta>
</office:document-meta>
</file>