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8183dcabce3082affc6b48774b51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signaturesdesdocuments"/><text:bookmark-start text:name="__RefHeading___audit_signatures_des_documents_1"/><text:bookmark-start text:name="audit_signatures_des_documents"/>AUDIT SIGNATURES DES DOCUMENTS<text:bookmark-end text:name="__RefHeading___audit_signatures_des_documents_1"/><text:bookmark-end text:name="audit_signatures_des_documents"/></text:h>
      <text:p text:style-name="Text_20_body">• <text:span text:style-name="Strong_20_Emphasis"><text:span text:style-name="">Description générale : </text:span></text:span> <text:line-break/>
Rapport de liste des documents contractuels par tiers.<text:line-break/>
Choix du type de document ayant la notion obligation de signature.<text:line-break/>
Indication de la date de dernière signature si elle exist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onditions générales de ventes envoyées et non signées par les client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e document </text:p>
          </table:table-cell>
          <table:table-cell office:value-type="string" table:style-name="tablecell">
            <text:p text:style-name="tablealignleft"> Conditions générales de ventes par exemple. </text:p>
          </table:table-cell>
        </table:table-row>
        <table:table-row>
          <table:table-cell office:value-type="string" table:style-name="tableheader">
            <text:p text:style-name="Table_20_Heading"> Typ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Date d'envoi </text:p>
          </table:table-cell>
          <table:table-cell office:value-type="string" table:style-name="tablecell">
            <text:p text:style-name="tablealignleft"> Envoyé depuis le. </text:p>
          </table:table-cell>
        </table:table-row>
        <table:table-row>
          <table:table-cell office:value-type="string" table:style-name="tableheader">
            <text:p text:style-name="Table_20_Heading"> Date de signature </text:p>
          </table:table-cell>
          <table:table-cell office:value-type="string" table:style-name="tablecell">
            <text:p text:style-name="tablealignleft"> n'est pas signer depuis l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928541666667cm" style:rel-width="100%" svg:height="4.1804166666667cm" style:rel-height="scale"><draw:image xlink:href="Pictures/898183dcabce3082affc6b48774b517e.png" xlink:type="simple" xlink:show="embed" xlink:actuate="onLoad"/></draw:frame>
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51</meta:creation-date>
    <dc:creator>Generated</dc:creator>
    <dc:date>2026-08-13T19::18:51</dc:date>
    <dc:language>en-US</dc:language>
    <meta:editing-cycles>1</meta:editing-cycles>
    <meta:editing-duration>PT0S</meta:editing-duration>
    <dc:title>wiki:editions:catalog:rapportsdaudit_auditsignaturesdesdocuments</dc:title>
  </office:meta>
</office:document-meta>
</file>