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49778cc24e36c8a876ee639345173e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wiki:editions:catalog:rapportsdaudit_auditvalorisations"/><text:bookmark-start text:name="__RefHeading___audit_valorisation_1"/><text:bookmark-start text:name="audit_valorisation"/>AUDIT VALORISATION<text:bookmark-end text:name="__RefHeading___audit_valorisation_1"/><text:bookmark-end text:name="audit_valorisation"/></text:h>
      <text:p text:style-name="Text_20_body">• <text:span text:style-name="Strong_20_Emphasis"><text:span text:style-name="">Description générale : </text:span></text:span> <text:line-break/>
Permet d'expliquer la valeur de valorisation date à date.<text:line-break/>
En mode “détaillé”, il est possible de visualiser toutes les pièces impactant la valorisation dans un ordre chronologique afin de comprendre le calcul au cours du temps en fonction du mode de valorisation choisit pour l'article.<text:line-break/>
Permet également de voir si une valorisation donnée doit être réaffectée dans les pièces de vente afin de mettre à jour les marges.<text:line-break/></text:p>
      <text:p text:style-name="Text_20_body">• <text:span text:style-name="Strong_20_Emphasis"><text:span text:style-name="">Cas d'utilisation : </text:span></text:span> <text:line-break/></text:p>
      <text:p text:style-name="Preformatted_20_Text">Recherche la situation valorisée pour un article.</text:p>
      <text:p text:style-name="Text_20_body">• <text:span text:style-name="Strong_20_Emphasis"><text:span text:style-name="">Paramètres de sélection : </text:span></text:span> <text:line-break/></text:p>
      <table:table table:style-name="Table">
        <table:table-column/>
        <table:table-column/>
        <table:table-row>
          <table:table-cell office:value-type="string" table:style-name="tableheader">
            <text:p text:style-name="Table_20_Heading"> Période </text:p>
          </table:table-cell>
          <table:table-cell office:value-type="string" table:style-name="tablecell">
            <text:p text:style-name="tablealignleft"> Dates du au. </text:p>
          </table:table-cell>
        </table:table-row>
        <table:table-row>
          <table:table-cell office:value-type="string" table:style-name="tableheader">
            <text:p text:style-name="Table_20_Heading"> Article </text:p>
          </table:table-cell>
          <table:table-cell office:value-type="string" table:style-name="tablecell">
            <text:p text:style-name="tablealignleft"> Filtre d'un ou plusieurs articles. </text:p>
          </table:table-cell>
        </table:table-row>
        <table:table-row>
          <table:table-cell office:value-type="string" table:style-name="tableheader">
            <text:p text:style-name="Table_20_Heading"> Type valorisation </text:p>
          </table:table-cell>
          <table:table-cell office:value-type="string" table:style-name="tablecell">
            <text:p text:style-name="tablealignleft"> Stock, inventaire ou marge. </text:p>
          </table:table-cell>
        </table:table-row>
        <table:table-row>
          <table:table-cell office:value-type="string" table:style-name="tableheader">
            <text:p text:style-name="Table_20_Heading"> Niveau de détail </text:p>
          </table:table-cell>
          <table:table-cell office:value-type="string" table:style-name="tablecell">
            <text:p text:style-name="tablealignleft"> 1 ou 2. </text:p>
          </table:table-cell>
        </table:table-row>
      </table:table>
      <text:p text:style-name="Text_20_body"><text:line-break/>
• <text:span text:style-name="Strong_20_Emphasis"><text:span text:style-name="">Exemples d'édition :</text:span></text:span> <text:line-break/><text:line-break/></text:p>
      <text:h text:style-name="Heading_20_3" text:outline-level="3"><text:bookmark-start text:name="__RefHeading___niveau_de_detail_2_trie_par_article_2"/><text:bookmark-start text:name="niveau_de_detail_2_trie_par_article"/>Niveau de détail 2 trié par article<text:bookmark-end text:name="__RefHeading___niveau_de_detail_2_trie_par_article_2"/><text:bookmark-end text:name="niveau_de_detail_2_trie_par_article"/></text:h>
      <text:p text:style-name="Text_20_body"><draw:frame draw:style-name="media" draw:name="0" text:anchor-type="as-char" draw:z-index="0" svg:width="29.924375cm" style:rel-width="100%" svg:height="10.95375cm" style:rel-height="scale"><draw:image xlink:href="Pictures/049778cc24e36c8a876ee639345173e3.png" xlink:type="simple" xlink:show="embed" xlink:actuate="onLoad"/></draw:frame></text:p>
      <text:p text:style-name="Text_20_body"><text:line-break/>Tracedump: </text:p>
      <text:p text:style-name="Preformatted_20_Text">newBaseSize: 16pt<text:line-break/>newBaseSizeInPt: 16</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6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8.67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32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24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8.67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6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3.33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6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8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6pt" style:font-size-asian="12pt" style:font-size-complex="12pt"/>
    </style:style>
    <style:style style:name="Numbering_20_Symbols" style:display-name="Numbering Symbols" style:family="text">
</style:style>
    <style:style style:name="Bullet_20_Symbols" style:display-name="Bullet Symbols" style:family="text">
      <style:text-properties fo:font-size="12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21.33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19::19:22</meta:creation-date>
    <dc:creator>Generated</dc:creator>
    <dc:date>2026-08-13T19::19:22</dc:date>
    <dc:language>en-US</dc:language>
    <meta:editing-cycles>1</meta:editing-cycles>
    <meta:editing-duration>PT0S</meta:editing-duration>
    <dc:title>wiki:editions:catalog:rapportsdaudit_auditvalorisations</dc:title>
  </office:meta>
</office:document-meta>
</file>