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  <manifest:file-entry manifest:media-type="image/png" manifest:full-path="Pictures/113488bc0fd21055ce9f6e6af533eb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devancepollution_bilandesventes"/>Date de création : 20/03/23<text:line-break/>
Date de Mise à Jour : 20/03/23<text:line-break/>
Version v22.0<text:line-break/></text:span></text:p>
      <text:p text:style-name="Horizontal_20_Line"/>
      <text:h text:style-name="Heading_20_1" text:outline-level="1"><text:bookmark-start text:name="__RefHeading___editionbilan_des_ventes_1"/><text:bookmark-start text:name="editionbilan_des_ventes"/>Edition : BILAN DES VENTES<text:bookmark-end text:name="__RefHeading___editionbilan_des_ventes_1"/><text:bookmark-end text:name="editionbilan_des_vent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iste des quantités vendues pour les articles assujettis à la redevance pollution diffuse.<text:line-break/>
Il répertorie la <text:span text:style-name="Strong_20_Emphasis">quantité vendue par numéro AMM</text:span> (Regroupement des articles concernés par N° AMM).<text:line-break/>Il ne prend en compte que les AMM pour lesquels le <text:span text:style-name="Strong_20_Emphasis">total annuel est positif</text:span> (factures + avoirs).<text:line-break/>
<text:line-break/></text:p>
      <text:p text:style-name="Preformatted_20_Text"> Index<text:s text:c="2"/>-&gt;<text:s text:c="2"/>Redevance Pollution<text:s text:c="2"/>-&gt;<text:s text:c="2"/>Bilan des vent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 au….  </text:p>
          </table:table-cell>
          <table:table-cell office:value-type="string" table:style-name="tablecell">
            <text:p text:style-name="tablealignleft"> Période concernée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</table:table-row>
        <table:table-row>
          <table:table-cell office:value-type="string" table:style-name="tablecell">
            <text:p text:style-name="tablealignleft"> Niveau de détail    </text:p>
          </table:table-cell>
          <table:table-cell office:value-type="string" table:style-name="tablecell">
            <text:p text:style-name="tablealignleft"> <text:span text:style-name="Strong_20_Emphasis">1</text:span> : Total général,<text:line-break/> <text:span text:style-name="Strong_20_Emphasis">2</text:span> : Total par N° AMM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gime de taxe      </text:p>
          </table:table-cell>
          <table:table-cell office:value-type="string" table:style-name="tablecell">
            <text:p text:style-name="tablealignleft"> Filtre d'un ou plusieurs régimes de taxe.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1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2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5"/><text:bookmark-start text:name="exemples_d_edition"/>Exemples d'édition<text:bookmark-end text:name="__RefHeading___exemples_d_edition_5"/><text:bookmark-end text:name="exemples_d_edition"/></text:h>
      <text:p text:style-name="Text_20_body"><draw:frame draw:style-name="mediacenter" draw:name="3" text:anchor-type="paragraph" draw:z-index="3" svg:width="21.166666666667cm" style:rel-width="100%" svg:height="24.077083333333cm" style:rel-height="scale"><draw:image xlink:href="Pictures/113488bc0fd21055ce9f6e6af533eb09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04</meta:creation-date>
    <dc:creator>Generated</dc:creator>
    <dc:date>2026-08-13T20::02:04</dc:date>
    <dc:language>en-US</dc:language>
    <meta:editing-cycles>1</meta:editing-cycles>
    <meta:editing-duration>PT0S</meta:editing-duration>
    <dc:title>wiki:editions:catalog:redevancepollution_bilandesventes</dc:title>
  </office:meta>
</office:document-meta>
</file>