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f8ea1e5682db34df50e21708758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devancepollution_exportcsvregistre"/><text:bookmark-start text:name="__RefHeading___export_registre_csv_1"/><text:bookmark-start text:name="export_registre_csv"/>EXPORT REGISTRE CSV<text:bookmark-end text:name="__RefHeading___export_registre_csv_1"/><text:bookmark-end text:name="export_registre_csv"/></text:h>
      <text:p text:style-name="Text_20_body">• <text:span text:style-name="Strong_20_Emphasis"><text:span text:style-name="">Description générale : </text:span></text:span> <text:line-break/>
Permet d'exporter le détail des quantités vendues de produits associés à un N° AMM.<text:line-break/>
Informations détaillées et chiffrées sur une période définie, par N°AMM, par article, par tiers par N° de pièce et code postal.<text:line-break/>
Génération d'un fichier au format csv sur le répertoire habituel (Interface).<text:line-break/>
Nom du fichier : “Registre &lt;IdEntiteAdmin&gt;_Année Mois Jours.CSV”. (Registre 100000120170110.CSV par exemple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cumul annuel des quantités vendues par code postal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Types tiers clients. </text:p>
          </table:table-cell>
        </table:table-row>
        <table:table-row>
          <table:table-cell office:value-type="string" table:style-name="tableheader">
            <text:p text:style-name="Table_20_Heading"> Régime de taxe </text:p>
          </table:table-cell>
          <table:table-cell office:value-type="string" table:style-name="tablecell">
            <text:p text:style-name="tablealignleft"> Filtre d'un ou plusieurs régimes de taxe. </text:p>
          </table:table-cell>
        </table:table-row>
      </table:table>
      <text:p text:style-name="Text_20_body">• <text:span text:style-name="Strong_20_Emphasis"><text:span text:style-name="">Exemple de fichier.</text:span></text:span> <text:line-break/></text:p>
      <text:h text:style-name="Heading_20_3" text:outline-level="3"><text:bookmark-start text:name="__RefHeading___fichier_au_format_csv_exploitable_avec_excel_2"/><text:bookmark-start text:name="fichier_au_format_csv_exploitable_avec_excel"/>Fichier au format CSV exploitable avec Excel<text:bookmark-end text:name="__RefHeading___fichier_au_format_csv_exploitable_avec_excel_2"/><text:bookmark-end text:name="fichier_au_format_csv_exploitable_avec_excel"/></text:h>
      <text:p text:style-name="Text_20_body"><draw:frame draw:style-name="media" draw:name="0" text:anchor-type="as-char" draw:z-index="0" svg:width="33.152291666667cm" style:rel-width="100%" svg:height="21.537083333333cm" style:rel-height="scale"><draw:image xlink:href="Pictures/41f8ea1e5682db34df50e2170875889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3</meta:creation-date>
    <dc:creator>Generated</dc:creator>
    <dc:date>2026-08-13T19::16:53</dc:date>
    <dc:language>en-US</dc:language>
    <meta:editing-cycles>1</meta:editing-cycles>
    <meta:editing-duration>PT0S</meta:editing-duration>
    <dc:title>wiki:editions:catalog:redevancepollution_exportcsvregistre</dc:title>
  </office:meta>
</office:document-meta>
</file>