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36b68482aa28878be9eb2fe039b18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relevecompteinterets"/><text:bookmark-start text:name="__RefHeading___releve_de_compte_des_interets_1"/><text:bookmark-start text:name="releve_de_compte_des_interets"/>RELEVÉ DE COMPTE DES INTÉRÊTS<text:bookmark-end text:name="__RefHeading___releve_de_compte_des_interets_1"/><text:bookmark-end text:name="releve_de_compte_des_interets"/></text:h>
      <text:p text:style-name="Text_20_body">• <text:span text:style-name="Strong_20_Emphasis"><text:span text:style-name="">Description générale : </text:span></text:span> <text:line-break/>
Lettre explicative des pénalités de retard de règlements. (Agios)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Liste des intérêts sur relevé à recevoir d'un mauvais payeur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clients. </text:p>
          </table:table-cell>
        </table:table-row>
        <table:table-row>
          <table:table-cell office:value-type="string" table:style-name="tableheader">
            <text:p text:style-name="Table_20_Heading"> Numéro Traitement </text:p>
          </table:table-cell>
          <table:table-cell office:value-type="string" table:style-name="tablecell">
            <text:p text:style-name="tablealignleft"> Relatif au lancement du traitement intérêts débit crédit sur relevé. </text:p>
          </table:table-cell>
        </table:table-row>
      </table:table>
      <text:p text:style-name="Text_20_body">• <text:span text:style-name="Strong_20_Emphasis"><text:span text:style-name="">Exemples d'édition :</text:span></text:span> <text:line-break/><text:line-break/>
<draw:frame draw:style-name="media" draw:name="0" text:anchor-type="as-char" draw:z-index="0" svg:width="20.875625cm" style:rel-width="100%" svg:height="23.680208333333cm" style:rel-height="scale"><draw:image xlink:href="Pictures/536b68482aa28878be9eb2fe039b18fa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2:21</meta:creation-date>
    <dc:creator>Generated</dc:creator>
    <dc:date>2026-08-13T19::22:21</dc:date>
    <dc:language>en-US</dc:language>
    <meta:editing-cycles>1</meta:editing-cycles>
    <meta:editing-duration>PT0S</meta:editing-duration>
    <dc:title>wiki:editions:catalog:relevecompteinterets</dc:title>
  </office:meta>
</office:document-meta>
</file>