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ef5cad05daed23105c076c984a2c9d.png"/>
  <manifest:file-entry manifest:media-type="image/png" manifest:full-path="Pictures/89455f4581bd951f709dc705e7f0ebcb.png"/>
  <manifest:file-entry manifest:media-type="image/png" manifest:full-path="Pictures/a7930a372e7a7f453c30f6b07dd38474.png"/>
  <manifest:file-entry manifest:media-type="image/png" manifest:full-path="Pictures/5bcc6debca138fed8fd354fb14a095da.png"/>
  <manifest:file-entry manifest:media-type="image/png" manifest:full-path="Pictures/571a565270c5aa869c33e8f306ef012a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da5e80473ef8d79a2157d3f5f62005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sultatsappro_commandesventes"/><text:bookmark-start text:name="__RefHeading___resultats_commandes_ventes_appro_1"/><text:bookmark-start text:name="resultats_commandes_ventes_appro"/>RÉSULTATS COMMANDES VENTES APPRO<text:bookmark-end text:name="__RefHeading___resultats_commandes_ventes_appro_1"/><text:bookmark-end text:name="resultats_commandes_ventes_appro"/></text:h>
      <text:p text:style-name="Text_20_body">• <text:span text:style-name="Strong_20_Emphasis"><text:span text:style-name="">Description générale : </text:span></text:span> <text:line-break/>
Rapport de liste historique des pièces de commandes vente Appro.<text:line-break/>
La gestion des commandes clients débute selon l'offre et la demande des clients.<text:line-break/>
Cela permet de coordonner l'ensemble du processus à satisfaire les clients.<text:line-break/>
On peut aussi estimer un chiffre d'affaires prévisionnel.<text:line-break/>
Le flux quantitatif peut varier en fonction de plusieurs critères.<text:line-break/>
Il faut tenir compte du stock produit présent et évolutif. et aussi des besoins et de la saisonnalité sur certaines gammes de produits.<text:line-break/>
Visuellement on peut anticiper avec les données N -1 l'action de réassort.<text:line-break/>
Le marqueur non soldé peut-être comparé avec <text:a xlink:type="simple" xlink:href="https://wiki.atys.analys-informatique.com/doku.php?id=wiki:editions:catalog:previsionsappro_echeanciercommandes" text:style-name="Internet_20_link" text:visited-style-name="Visited_20_Internet_20_Link"> l'échéancier des commandes</text:a>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u Cumul des quantités d'aliments commandées par moi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commande du au - Livraison du au - Échéance du au </text:p>
          </table:table-cell>
        </table:table-row>
        <table:table-row>
          <table:table-cell office:value-type="string" table:style-name="tableheader">
            <text:p text:style-name="Table_20_Heading"> Type cmd </text:p>
          </table:table-cell>
          <table:table-cell office:value-type="string" table:style-name="tablecell">
            <text:p text:style-name="tablealignleft"> Avec les commandes normales + Avec ou sans les pro-forma (Facturées ou pas).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Commandes soldés, non soldés ou les 2. </text:p>
          </table:table-cell>
        </table:table-row>
        <table:table-row>
          <table:table-cell office:value-type="string" table:style-name="tableheader">
            <text:p text:style-name="Table_20_Heading"> Type d'édition </text:p>
          </table:table-cell>
          <table:table-cell office:value-type="string" table:style-name="tablecell">
            <text:p text:style-name="tablealignleft"> Tableau, Répartition ou Analyse 80 20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Chronologie date pièce, Période de livraison prévue, Périodicité, Entité,  Groupe, Tiers,<text:line-break/>Tiers modèle courrier, Tiers étiquette mail, Tiers mailing, Type base prix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Chronologie date pièce, Période de livraison prévue, Périodicité, Entité, Groupe, Tiers,<text:line-break/>Type base prix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Stockage </text:p>
          </table:table-cell>
          <table:table-cell office:value-type="string" table:style-name="tablecell">
            <text:p text:style-name="tablealignleft"> Type normal, dépôts vente, tous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Commandes révisées, non révisées ou les 2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Regroupement par matière active. Sans articles rattachés à une matière active. Sans articles non rattachées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s d'un ou plusieurs ATC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vente : Acompte, Catalogue, etc…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  <table:table-row>
          <table:table-cell office:value-type="string" table:style-name="tableheader">
            <text:p text:style-name="Table_20_Heading"> Colonne prix </text:p>
          </table:table-cell>
          <table:table-cell office:value-type="string" table:style-name="tablecell">
            <text:p text:style-name="tablealignleft"> Prix net, prix net de net. </text:p>
          </table:table-cell>
        </table:table-row>
        <table:table-row>
          <table:table-cell office:value-type="string" table:style-name="tableheader">
            <text:p text:style-name="Table_20_Heading"> Prix </text:p>
          </table:table-cell>
          <table:table-cell office:value-type="string" table:style-name="tablecell">
            <text:p text:style-name="tablealignleft"> à zéro, saisis, tous. </text:p>
          </table:table-cell>
        </table:table-row>
        <table:table-row>
          <table:table-cell office:value-type="string" table:style-name="tableheader">
            <text:p text:style-name="Table_20_Heading"> Précommande </text:p>
          </table:table-cell>
          <table:table-cell office:value-type="string" table:style-name="tablecell">
            <text:p text:style-name="tablealignleft"> Filtre d'une pièce d'origine pré-commande. </text:p>
          </table:table-cell>
        </table:table-row>
        <table:table-row>
          <table:table-cell office:value-type="string" table:style-name="tableheader">
            <text:p text:style-name="Table_20_Heading"> Commentaires </text:p>
          </table:table-cell>
          <table:table-cell office:value-type="string" table:style-name="tablecell">
            <text:p text:style-name="tablealignleft"> Question posée pour le niveau de détail 2. (Avec les commentaires ?)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niveau_de_detail_1_trie_par_groupe._avec_depassement_de_reliquat_2"/><text:bookmark-start text:name="niveau_de_detail_1_trie_par_groupe._avec_depassement_de_reliquat"/>Niveau de détail 1 trié par groupe. Avec dépassement de reliquat<text:bookmark-end text:name="__RefHeading___niveau_de_detail_1_trie_par_groupe._avec_depassement_de_reliquat_2"/><text:bookmark-end text:name="niveau_de_detail_1_trie_par_groupe._avec_depassement_de_reliquat"/></text:h>
      <text:p text:style-name="Text_20_body">
<draw:frame draw:style-name="media" draw:name="0" text:anchor-type="as-char" draw:z-index="0" svg:width="21.2725cm" style:rel-width="100%" svg:height="16.536458333333cm" style:rel-height="scale"><draw:image xlink:href="Pictures/10ef5cad05daed23105c076c984a2c9d.png" xlink:type="simple" xlink:show="embed" xlink:actuate="onLoad"/></draw:frame></text:p>
      <text:h text:style-name="Heading_20_4" text:outline-level="4"><text:bookmark-start text:name="__RefHeading___niveau_de_detail_1_trie_par_tiers_pour_1_atc._tri_n_2_par_article_3"/><text:bookmark-start text:name="niveau_de_detail_1_trie_par_tiers_pour_1_atc._tri_n_2_par_article"/>Niveau de détail 1 trié par tiers pour 1 ATC. Tri N°2 par article<text:bookmark-end text:name="__RefHeading___niveau_de_detail_1_trie_par_tiers_pour_1_atc._tri_n_2_par_article_3"/><text:bookmark-end text:name="niveau_de_detail_1_trie_par_tiers_pour_1_atc._tri_n_2_par_article"/></text:h>
      <text:p text:style-name="Text_20_body">
<draw:frame draw:style-name="media" draw:name="1" text:anchor-type="as-char" draw:z-index="1" svg:width="21.193125cm" style:rel-width="100%" svg:height="15.927916666667cm" style:rel-height="scale"><draw:image xlink:href="Pictures/89455f4581bd951f709dc705e7f0ebcb.png" xlink:type="simple" xlink:show="embed" xlink:actuate="onLoad"/></draw:frame></text:p>
      <text:h text:style-name="Heading_20_3" text:outline-level="3"><text:bookmark-start text:name="__RefHeading___niveau_de_detail_2_pour_1_atc_3_presentations_differentes_4"/><text:bookmark-start text:name="niveau_de_detail_2_pour_1_atc_3_presentations_differentes"/>Niveau de détail 2 pour 1 ATC (3 Présentations différentes)<text:bookmark-end text:name="__RefHeading___niveau_de_detail_2_pour_1_atc_3_presentations_differentes_4"/><text:bookmark-end text:name="niveau_de_detail_2_pour_1_atc_3_presentations_differentes"/></text:h>
      <text:p text:style-name="Text_20_body">
<draw:frame draw:style-name="media" draw:name="2" text:anchor-type="as-char" draw:z-index="2" svg:width="29.924375cm" style:rel-width="100%" svg:height="15.875cm" style:rel-height="scale"><draw:image xlink:href="Pictures/a7930a372e7a7f453c30f6b07dd38474.png" xlink:type="simple" xlink:show="embed" xlink:actuate="onLoad"/></draw:frame>
<draw:frame draw:style-name="media" draw:name="3" text:anchor-type="as-char" draw:z-index="3" svg:width="30.00375cm" style:rel-width="100%" svg:height="15.583958333333cm" style:rel-height="scale"><draw:image xlink:href="Pictures/5bcc6debca138fed8fd354fb14a095da.png" xlink:type="simple" xlink:show="embed" xlink:actuate="onLoad"/></draw:frame>
<draw:frame draw:style-name="media" draw:name="4" text:anchor-type="as-char" draw:z-index="4" svg:width="29.977291666667cm" style:rel-width="100%" svg:height="17.806458333333cm" style:rel-height="scale"><draw:image xlink:href="Pictures/571a565270c5aa869c33e8f306ef012a.png" xlink:type="simple" xlink:show="embed" xlink:actuate="onLoad"/></draw:frame></text:p>
      <text:p text:style-name="Text_20_body"><text:line-break/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5" text:anchor-type="as-char" draw:z-index="5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6" text:anchor-type="as-char" draw:z-index="6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8" text:anchor-type="as-char" draw:z-index="8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9" text:anchor-type="as-char" draw:z-index="9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10" text:anchor-type="as-char" draw:z-index="10" svg:width="21.166666666667cm" style:rel-width="100%" svg:height="0.92604166666667cm" style:rel-height="scale"><draw:image xlink:href="Pictures/da5e80473ef8d79a2157d3f5f62005e0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2</meta:creation-date>
    <dc:creator>Generated</dc:creator>
    <dc:date>2026-08-13T19::16:52</dc:date>
    <dc:language>en-US</dc:language>
    <meta:editing-cycles>1</meta:editing-cycles>
    <meta:editing-duration>PT0S</meta:editing-duration>
    <dc:title>wiki:editions:catalog:resultatsappro_commandesventes</dc:title>
  </office:meta>
</office:document-meta>
</file>