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4b7f6a878dab8b838c39898a3d88e4.png"/>
  <manifest:file-entry manifest:media-type="image/png" manifest:full-path="Pictures/0518ee272a2758e45d01ab196522dc08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consommationsinternes"/><text:bookmark-start text:name="__RefHeading___consommations_internes_1"/><text:bookmark-start text:name="consommations_internes"/>CONSOMMATIONS INTERNES<text:bookmark-end text:name="__RefHeading___consommations_internes_1"/><text:bookmark-end text:name="consommations_internes"/></text:h>
      <text:p text:style-name="Text_20_body">• <text:span text:style-name="Strong_20_Emphasis"><text:span text:style-name="">Description générale : </text:span></text:span> <text:line-break/>
Rapport de liste des quantités d'articles acquis pour un usage interne.<text:line-break/>
Visualisation du chiffrage de la valeur consommée au dernier prix d'achat.<text:line-break/>
Par exemple :<text:line-break/>
Cela permet d'estimer la consommation de carburant pour le transport des marchandises effectuée par la flotte de véhicule intern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quantité valorisée pour un si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1.2725cm" style:rel-width="100%" svg:height="7.9904166666667cm" style:rel-height="scale"><draw:image xlink:href="Pictures/f64b7f6a878dab8b838c39898a3d88e4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04</meta:creation-date>
    <dc:creator>Generated</dc:creator>
    <dc:date>2026-08-13T19::20:04</dc:date>
    <dc:language>en-US</dc:language>
    <meta:editing-cycles>1</meta:editing-cycles>
    <meta:editing-duration>PT0S</meta:editing-duration>
    <dc:title>wiki:editions:catalog:resultatsappro_consommationsinternes</dc:title>
  </office:meta>
</office:document-meta>
</file>