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460e4017e8e5e39641b1e49fb54ce3d.png"/>
  <manifest:file-entry manifest:media-type="image/png" manifest:full-path="Pictures/3af6cffe6a7cf7d19b3851f3e529a0fc.png"/>
  <manifest:file-entry manifest:media-type="image/png" manifest:full-path="Pictures/ea8a866f62beba9ef87a954304d7da58.png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ad11edaa63bb8e0cc376eef0e7619612.png"/>
  <manifest:file-entry manifest:media-type="image/png" manifest:full-path="Pictures/0bc0f3bac34bb344f5d4b7c7aeda8c9a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resultatsappro_odtransferts"/><text:bookmark-start text:name="__RefHeading___resultats_des_ods_transferts_1"/><text:bookmark-start text:name="resultats_des_ods_transferts"/>RÉSULTATS DES ODS &amp; TRANSFERTS<text:bookmark-end text:name="__RefHeading___resultats_des_ods_transferts_1"/><text:bookmark-end text:name="resultats_des_ods_transferts"/></text:h>
      <text:p text:style-name="Text_20_body">• <text:span text:style-name="Strong_20_Emphasis"><text:span text:style-name="">Description générale : </text:span></text:span> <text:line-break/>
Rapport de liste historique des opérations de transferts de marchandises de l'activité Appro.<text:line-break/>
Visualisation des mouvements de marchandise d’un stock à un autre.<text:line-break/>
Prise en compte des ods :<text:line-break/>
Casse, perte, vol ou acte de mise au rebut. (Impact sur le stock qui peut-être diminué part son absence).<text:line-break/>
Excédent, échantillons promotionnels ou erreur de saisie dans les entrées fournisseurs. (Impact sur le stock qui peut-être augmenté part sa présence)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des quantités entrées issues d'un site interne A pour un article dans un site B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 du au. </text:p>
          </table:table-cell>
        </table:table-row>
        <table:table-row>
          <table:table-cell office:value-type="string" table:style-name="tableheader">
            <text:p text:style-name="Table_20_Heading"> Type d'opération </text:p>
          </table:table-cell>
          <table:table-cell office:value-type="string" table:style-name="tablecell">
            <text:p text:style-name="tablealignleft"> Entrées, sorties ou les 2. </text:p>
          </table:table-cell>
        </table:table-row>
        <table:table-row>
          <table:table-cell office:value-type="string" table:style-name="tableheader">
            <text:p text:style-name="Table_20_Heading"> Nature </text:p>
          </table:table-cell>
          <table:table-cell office:value-type="string" table:style-name="tablecell">
            <text:p text:style-name="tablealignleft"> Ods, Transferts ou les 2. </text:p>
          </table:table-cell>
        </table:table-row>
        <table:table-row>
          <table:table-cell office:value-type="string" table:style-name="tableheader">
            <text:p text:style-name="Table_20_Heading"> Origine destination </text:p>
          </table:table-cell>
          <table:table-cell office:value-type="string" table:style-name="tablecell">
            <text:p text:style-name="tablealignleft"> Inter-sites, sites externes, tous les sites. </text:p>
          </table:table-cell>
        </table:table-row>
        <table:table-row>
          <table:table-cell office:value-type="string" table:style-name="tableheader">
            <text:p text:style-name="Table_20_Heading"> Consommation </text:p>
          </table:table-cell>
          <table:table-cell office:value-type="string" table:style-name="tablecell">
            <text:p text:style-name="tablealignleft"> Interne, externe ou les 2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rticle, Entité, Groupe, Provenance destination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Article, Entité, Groupe, Provenance destination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, 2 (2 ⇒ détail des pièces).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sous tri par entité (Par site depuis l'entité Admin ou par entité stock depuis un site). </text:p>
          </table:table-cell>
        </table:table-row>
        <table:table-row>
          <table:table-cell office:value-type="string" table:style-name="tableheader">
            <text:p text:style-name="Table_20_Heading"> Matière active </text:p>
          </table:table-cell>
          <table:table-cell office:value-type="string" table:style-name="tablecell">
            <text:p text:style-name="tablealignleft"> Regroupement par matière active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. </text:p>
          </table:table-cell>
        </table:table-row>
        <table:table-row>
          <table:table-cell office:value-type="string" table:style-name="tableheader">
            <text:p text:style-name="Table_20_Heading"> Groupe article  </text:p>
          </table:table-cell>
          <table:table-cell office:value-type="string" table:style-name="tablecell">
            <text:p text:style-name="tablealignleft"> Filtre d'un groupe dans l'abre des groupes de l'activité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ATC. 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niveau_de_detail_1_pour_1_article_selectionne_2"/><text:bookmark-start text:name="niveau_de_detail_1_pour_1_article_selectionne"/>Niveau de détail 1 pour 1 article sélectionné<text:bookmark-end text:name="__RefHeading___niveau_de_detail_1_pour_1_article_selectionne_2"/><text:bookmark-end text:name="niveau_de_detail_1_pour_1_article_selectionne"/></text:h>
      <text:p text:style-name="Text_20_body">
<draw:frame draw:style-name="media" draw:name="0" text:anchor-type="as-char" draw:z-index="0" svg:width="21.166666666667cm" style:rel-width="100%" svg:height="9.7895833333333cm" style:rel-height="scale"><draw:image xlink:href="Pictures/0460e4017e8e5e39641b1e49fb54ce3d.png" xlink:type="simple" xlink:show="embed" xlink:actuate="onLoad"/></draw:frame></text:p>
      <text:h text:style-name="Heading_20_3" text:outline-level="3"><text:bookmark-start text:name="__RefHeading___niveau_de_detail_2_pour_1_article_selectionne_3"/><text:bookmark-start text:name="niveau_de_detail_2_pour_1_article_selectionne"/>Niveau de détail 2 pour 1 article sélectionné<text:bookmark-end text:name="__RefHeading___niveau_de_detail_2_pour_1_article_selectionne_3"/><text:bookmark-end text:name="niveau_de_detail_2_pour_1_article_selectionne"/></text:h>
      <text:p text:style-name="Text_20_body">
<draw:frame draw:style-name="media" draw:name="1" text:anchor-type="as-char" draw:z-index="1" svg:width="29.845cm" style:rel-width="100%" svg:height="9.7895833333333cm" style:rel-height="scale"><draw:image xlink:href="Pictures/3af6cffe6a7cf7d19b3851f3e529a0fc.png" xlink:type="simple" xlink:show="embed" xlink:actuate="onLoad"/></draw:frame></text:p>
      <text:h text:style-name="Heading_20_4" text:outline-level="4"><text:bookmark-start text:name="__RefHeading___edition_obtenue_par_le_lien_interactif_ctrl_dans_le_niveau_de_detail_2_4"/><text:bookmark-start text:name="edition_obtenue_par_le_lien_interactif_ctrl_dans_le_niveau_de_detail_2"/>Edition obtenue par le lien interactif (CTRL) dans le niveau de détail 2<text:bookmark-end text:name="__RefHeading___edition_obtenue_par_le_lien_interactif_ctrl_dans_le_niveau_de_detail_2_4"/><text:bookmark-end text:name="edition_obtenue_par_le_lien_interactif_ctrl_dans_le_niveau_de_detail_2"/></text:h>
      <text:h text:style-name="Heading_20_4" text:outline-level="4"><text:bookmark-start text:name="__RefHeading___indique_que_le_tranfert_du_21022018_n_est_pas_encore_arrive_a_destination_5"/><text:bookmark-start text:name="indique_que_le_tranfert_du_21022018_n_est_pas_encore_arrive_a_destination"/>Indique que le tranfert du 21/02/2018 n'est pas encore arrivé à destination<text:bookmark-end text:name="__RefHeading___indique_que_le_tranfert_du_21022018_n_est_pas_encore_arrive_a_destination_5"/><text:bookmark-end text:name="indique_que_le_tranfert_du_21022018_n_est_pas_encore_arrive_a_destination"/></text:h>
      <text:p text:style-name="Text_20_body">
<draw:frame draw:style-name="media" draw:name="2" text:anchor-type="as-char" draw:z-index="2" svg:width="29.897916666667cm" style:rel-width="100%" svg:height="9.7895833333333cm" style:rel-height="scale"><draw:image xlink:href="Pictures/ea8a866f62beba9ef87a954304d7da58.png" xlink:type="simple" xlink:show="embed" xlink:actuate="onLoad"/></draw:frame></text:p>
      <text:p text:style-name="Text_20_body"><text:line-break/>
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3" text:anchor-type="as-char" draw:z-index="3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4" text:anchor-type="as-char" draw:z-index="4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6" text:anchor-type="as-char" draw:z-index="6" svg:width="21.166666666667cm" style:rel-width="100%" svg:height="0.92604166666667cm" style:rel-height="scale"><draw:image xlink:href="Pictures/0bc0f3bac34bb344f5d4b7c7aeda8c9a.png" xlink:type="simple" xlink:show="embed" xlink:actuate="onLoad"/></draw:frame>
<draw:frame draw:style-name="media" draw:name="7" text:anchor-type="as-char" draw:z-index="7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8" text:anchor-type="as-char" draw:z-index="8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03</meta:creation-date>
    <dc:creator>Generated</dc:creator>
    <dc:date>2026-08-13T19::23:03</dc:date>
    <dc:language>en-US</dc:language>
    <meta:editing-cycles>1</meta:editing-cycles>
    <meta:editing-duration>PT0S</meta:editing-duration>
    <dc:title>wiki:editions:catalog:resultatsappro_odtransferts</dc:title>
  </office:meta>
</office:document-meta>
</file>