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9640e6eb50b7b1a69f2dda368b94e9.png"/>
  <manifest:file-entry manifest:media-type="image/png" manifest:full-path="Pictures/bf731ec513236680186edfff59a18012.png"/>
  <manifest:file-entry manifest:media-type="image/png" manifest:full-path="Pictures/84d8a062cca17cdfb6cfd7fb575e17b9.png"/>
  <manifest:file-entry manifest:media-type="image/png" manifest:full-path="Pictures/b306da5e24b90e83eb1e97b0becc3074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469bcff495f52bbc89d97163f6c254f4.png"/>
  <manifest:file-entry manifest:media-type="image/png" manifest:full-path="Pictures/bde12c6cf4d781748333b96fdeb9eb8e.png"/>
  <manifest:file-entry manifest:media-type="image/png" manifest:full-path="Pictures/a9cffd862330e3616b65c947778014cc.png"/>
  <manifest:file-entry manifest:media-type="image/png" manifest:full-path="Pictures/a51dac4cb80560def8f44299e8c6a9d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cereale_contratsachats"/><text:bookmark-start text:name="__RefHeading___resultats_des_contrats_achat_cereale_1"/><text:bookmark-start text:name="resultats_des_contrats_achat_cereale"/>RÉSULTATS DES CONTRATS ACHAT CÉRÉALE<text:bookmark-end text:name="__RefHeading___resultats_des_contrats_achat_cereale_1"/><text:bookmark-end text:name="resultats_des_contrats_achat_cereale"/></text:h>
      <text:p text:style-name="Text_20_body">• <text:span text:style-name="Strong_20_Emphasis"><text:span text:style-name="">Description générale : </text:span></text:span> <text:line-break/>
Rapport de liste historique des pièces de contrats d'achat Céréale.<text:line-break/>
La gestion des contrats apporteurs débute lorsqu'une variété est prévue d'être réceptionnée.<text:line-break/>
La coordination contractuelle et la diversité amènent à considérer le remplissage des silos.<text:line-break/>
La quantité et le prix peuvent varier en fonction de plusieurs critères :<text:line-break/>
Il faut tenir compte de l'exploitation agricole, la qualité de la variété et du cours du marché.<text:line-break/>
La particularité est qu’en plus d’analyser les prix (en amont de la campagne de production) on peut déterminer aussi certaines conditions de production de la culture (choix variétal, données caractéristiques.).<text:line-break/>
dans l'ensemble de contrats d'achat, d'objectif et d'engagement, les contrats de dépôt peuvent être isolés.<text:line-break/>
On considère que le tonnage des contrats de dépôt sera au final soit repris par l'agriculteur soit racheté par l'entreprise.<text:line-break/>
Visuellement on peut anticiper l'action de renouveler des contrats d'achat.<text:line-break/>
Le marqueur non soldé peut-être comparé avec <text:a xlink:type="simple" xlink:href="https://wiki.atys.analys-informatique.com/doku.php?id=wiki:editions:catalog:previsionscereale_echeanciercontrats" text:style-name="Internet_20_link" text:visited-style-name="Visited_20_Internet_20_Link"> l'échéancier des contrats</text:a>.<text:line-break/>
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quantités contractualisées par apport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contrats du au - Souscription du au - Livraison du au - Échéance du au </text:p>
          </table:table-cell>
        </table:table-row>
        <table:table-row>
          <table:table-cell office:value-type="string" table:style-name="tableheader">
            <text:p text:style-name="Table_20_Heading"> Campagne  </text:p>
          </table:table-cell>
          <table:table-cell office:value-type="string" table:style-name="tablecell">
            <text:p text:style-name="tablealignleft"> Filtre d'une ou plusieurs années de récolte, avec le choix de leur visibilité dans le rapport. </text:p>
          </table:table-cell>
        </table:table-row>
        <table:table-row>
          <table:table-cell office:value-type="string" table:style-name="tableheader">
            <text:p text:style-name="Table_20_Heading"> Type de contrat </text:p>
          </table:table-cell>
          <table:table-cell office:value-type="string" table:style-name="tablecell">
            <text:p text:style-name="tablealignleft"> Achats, engagements, objectifs, tous.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Soldés, non soldés ou les 2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Répartition ou Analyse 80 20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Céréale, Chronologie date pièce, Chronologie date souscription, Période de livraison prévue,<text:line-break/>Périodicité, Entité,  Groupe, Tiers, Tiers modèle courrier, Tiers étiquette mail, Tiers mailing, Type base prix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Céréale, Chronologie date pièce, Chronologie date souscription, Période de livraison prévue,<text:line-break/>Périodicité, Entité,  Groupe, Tiers, Type base prix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Stockage </text:p>
          </table:table-cell>
          <table:table-cell office:value-type="string" table:style-name="tablecell">
            <text:p text:style-name="tablealignleft"> Type normal, dépôts, dépôts aliments, dépôts reprises, tous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Contrats révisés, non révisés ou les 2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 commercialisables, non commercialisables ou les 2. </text:p>
          </table:table-cell>
        </table:table-row>
        <table:table-row>
          <table:table-cell office:value-type="string" table:style-name="tableheader">
            <text:p text:style-name="Table_20_Heading"> Groupe céréa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vend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Acompte, Ferme, etc…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s en priorité. </text:p>
          </table:table-cell>
        </table:table-row>
        <table:table-row>
          <table:table-cell office:value-type="string" table:style-name="tableheader">
            <text:p text:style-name="Table_20_Heading"> Sans Espèce </text:p>
          </table:table-cell>
          <table:table-cell office:value-type="string" table:style-name="tablecell">
            <text:p text:style-name="tablealignleft"> Que les variétés. Pas d'espèce. </text:p>
          </table:table-cell>
        </table:table-row>
        <table:table-row>
          <table:table-cell office:value-type="string" table:style-name="tableheader">
            <text:p text:style-name="Table_20_Heading"> Sans V… </text:p>
          </table:table-cell>
          <table:table-cell office:value-type="string" table:style-name="tablecell">
            <text:p text:style-name="tablealignleft"> Sans variétés rattachées à une espèce. Regroupement par espèce. </text:p>
          </table:table-cell>
        </table:table-row>
        <table:table-row>
          <table:table-cell office:value-type="string" table:style-name="tableheader">
            <text:p text:style-name="Table_20_Heading"> Sans V… </text:p>
          </table:table-cell>
          <table:table-cell office:value-type="string" table:style-name="tablecell">
            <text:p text:style-name="tablealignleft"> Sans variétés non rattachées. Sans les variétés qui ne sont pas rattachées à une espèce. </text:p>
          </table:table-cell>
        </table:table-row>
        <table:table-row>
          <table:table-cell office:value-type="string" table:style-name="tableheader">
            <text:p text:style-name="Table_20_Heading"> Avec caracs </text:p>
          </table:table-cell>
          <table:table-cell office:value-type="string" table:style-name="tablecell">
            <text:p text:style-name="tablealignleft"> Colonnes caractéristiques dans l'édition. </text:p>
          </table:table-cell>
        </table:table-row>
        <table:table-row>
          <table:table-cell office:value-type="string" table:style-name="tableheader">
            <text:p text:style-name="Table_20_Heading"> Caracs </text:p>
          </table:table-cell>
          <table:table-cell office:value-type="string" table:style-name="tablecell">
            <text:p text:style-name="tablealignleft"> De 1 à 6 caractéristiques avec valeur mini maxi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de détail 2. (Avec les commentaires ?)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contrats_en_niveau_de_detail_1_trie_par_cereale._tri_n_2_par_tiers_2"/><text:bookmark-start text:name="contrats_en_niveau_de_detail_1_trie_par_cereale._tri_n_2_par_tiers"/>Contrats en Niveau de détail 1 trié par céréale. Tri N° 2 par tiers<text:bookmark-end text:name="__RefHeading___contrats_en_niveau_de_detail_1_trie_par_cereale._tri_n_2_par_tiers_2"/><text:bookmark-end text:name="contrats_en_niveau_de_detail_1_trie_par_cereale._tri_n_2_par_tiers"/></text:h>
      <text:h text:style-name="Heading_20_4" text:outline-level="4"><text:bookmark-start text:name="__RefHeading___modele_sans_les_colonnes_caracteristiques_3"/><text:bookmark-start text:name="modele_sans_les_colonnes_caracteristiques"/>Modèle sans les colonnes caractéristiques<text:bookmark-end text:name="__RefHeading___modele_sans_les_colonnes_caracteristiques_3"/><text:bookmark-end text:name="modele_sans_les_colonnes_caracteristiques"/></text:h>
      <text:p text:style-name="Text_20_body">
<draw:frame draw:style-name="media" draw:name="0" text:anchor-type="as-char" draw:z-index="0" svg:width="21.060833333333cm" style:rel-width="100%" svg:height="21.960416666667cm" style:rel-height="scale"><draw:image xlink:href="Pictures/4c9640e6eb50b7b1a69f2dda368b94e9.png" xlink:type="simple" xlink:show="embed" xlink:actuate="onLoad"/></draw:frame></text:p>
      <text:h text:style-name="Heading_20_4" text:outline-level="4"><text:bookmark-start text:name="__RefHeading___contrats_en_niveau_de_detail_2_trie_par_cereale._tri_n_2_par_tiers_4"/><text:bookmark-start text:name="contrats_en_niveau_de_detail_2_trie_par_cereale._tri_n_2_par_tiers"/>Contrats en Niveau de détail 2 trié par céréale. Tri N° 2 par tiers<text:bookmark-end text:name="__RefHeading___contrats_en_niveau_de_detail_2_trie_par_cereale._tri_n_2_par_tiers_4"/><text:bookmark-end text:name="contrats_en_niveau_de_detail_2_trie_par_cereale._tri_n_2_par_tiers"/></text:h>
      <text:h text:style-name="Heading_20_4" text:outline-level="4"><text:bookmark-start text:name="__RefHeading___modele_sans_les_colonnes_caracteristiques_5"/><text:bookmark-start text:name="modele_sans_les_colonnes_caracteristiques1"/>Modèle sans les colonnes caractéristiques<text:bookmark-end text:name="__RefHeading___modele_sans_les_colonnes_caracteristiques_5"/><text:bookmark-end text:name="modele_sans_les_colonnes_caracteristiques1"/></text:h>
      <text:p text:style-name="Text_20_body">
<draw:frame draw:style-name="media" draw:name="1" text:anchor-type="as-char" draw:z-index="1" svg:width="29.845cm" style:rel-width="100%" svg:height="21.166666666667cm" style:rel-height="scale"><draw:image xlink:href="Pictures/bf731ec513236680186edfff59a18012.png" xlink:type="simple" xlink:show="embed" xlink:actuate="onLoad"/></draw:frame></text:p>
      <text:h text:style-name="Heading_20_4" text:outline-level="4"><text:bookmark-start text:name="__RefHeading___contrats_en_niveau_de_detail_2_trie_par_tiers_6"/><text:bookmark-start text:name="contrats_en_niveau_de_detail_2_trie_par_tiers"/>Contrats en Niveau de détail 2 trié par tiers<text:bookmark-end text:name="__RefHeading___contrats_en_niveau_de_detail_2_trie_par_tiers_6"/><text:bookmark-end text:name="contrats_en_niveau_de_detail_2_trie_par_tiers"/></text:h>
      <text:h text:style-name="Heading_20_4" text:outline-level="4"><text:bookmark-start text:name="__RefHeading___modele_avec_les_colonnes_caracteristiques_7"/><text:bookmark-start text:name="modele_avec_les_colonnes_caracteristiques"/>Modèle avec les colonnes caractéristiques<text:bookmark-end text:name="__RefHeading___modele_avec_les_colonnes_caracteristiques_7"/><text:bookmark-end text:name="modele_avec_les_colonnes_caracteristiques"/></text:h>
      <text:p text:style-name="Text_20_body">
<draw:frame draw:style-name="media" draw:name="2" text:anchor-type="as-char" draw:z-index="2" svg:width="29.580416666667cm" style:rel-width="100%" svg:height="18.520833333333cm" style:rel-height="scale"><draw:image xlink:href="Pictures/84d8a062cca17cdfb6cfd7fb575e17b9.png" xlink:type="simple" xlink:show="embed" xlink:actuate="onLoad"/></draw:frame></text:p>
      <text:h text:style-name="Heading_20_4" text:outline-level="4"><text:bookmark-start text:name="__RefHeading___contrats_en_niveau_de_detail_2_trie_par_par_dates_de_livraison_prevues._tri_n_2_par_cereale_8"/><text:bookmark-start text:name="contrats_en_niveau_de_detail_2_trie_par_par_dates_de_livraison_prevues._tri_n_2_par_cereale"/>Contrats en Niveau de détail 2 trié par par dates de livraison prévues. Tri N°2 par céréale<text:bookmark-end text:name="__RefHeading___contrats_en_niveau_de_detail_2_trie_par_par_dates_de_livraison_prevues._tri_n_2_par_cereale_8"/><text:bookmark-end text:name="contrats_en_niveau_de_detail_2_trie_par_par_dates_de_livraison_prevues._tri_n_2_par_cereale"/></text:h>
      <text:h text:style-name="Heading_20_4" text:outline-level="4"><text:bookmark-start text:name="__RefHeading___dates_de_livraisons_prevues_decoupees_par_periodicite_mensuelle_9"/><text:bookmark-start text:name="dates_de_livraisons_prevues_decoupees_par_periodicite_mensuelle"/>Dates de livraisons prévues découpées par périodicité mensuelle<text:bookmark-end text:name="__RefHeading___dates_de_livraisons_prevues_decoupees_par_periodicite_mensuelle_9"/><text:bookmark-end text:name="dates_de_livraisons_prevues_decoupees_par_periodicite_mensuelle"/></text:h>
      <text:h text:style-name="Heading_20_4" text:outline-level="4"><text:bookmark-start text:name="__RefHeading___modele_sans_les_colonnes_caracteristiques_10"/><text:bookmark-start text:name="modele_sans_les_colonnes_caracteristiques2"/>Modèle sans les colonnes caractéristiques<text:bookmark-end text:name="__RefHeading___modele_sans_les_colonnes_caracteristiques_10"/><text:bookmark-end text:name="modele_sans_les_colonnes_caracteristiques2"/></text:h>
      <text:p text:style-name="Text_20_body">
<draw:frame draw:style-name="media" draw:name="3" text:anchor-type="as-char" draw:z-index="3" svg:width="29.792083333333cm" style:rel-width="100%" svg:height="21.166666666667cm" style:rel-height="scale"><draw:image xlink:href="Pictures/b306da5e24b90e83eb1e97b0becc3074.png" xlink:type="simple" xlink:show="embed" xlink:actuate="onLoad"/></draw:frame>|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4" text:anchor-type="as-char" draw:z-index="4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5" text:anchor-type="as-char" draw:z-index="5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7" text:anchor-type="as-char" draw:z-index="7" svg:width="21.166666666667cm" style:rel-width="100%" svg:height="0.92604166666667cm" style:rel-height="scale"><draw:image xlink:href="Pictures/469bcff495f52bbc89d97163f6c254f4.png" xlink:type="simple" xlink:show="embed" xlink:actuate="onLoad"/></draw:frame>
<draw:frame draw:style-name="media" draw:name="8" text:anchor-type="as-char" draw:z-index="8" svg:width="21.166666666667cm" style:rel-width="100%" svg:height="0.92604166666667cm" style:rel-height="scale"><draw:image xlink:href="Pictures/bde12c6cf4d781748333b96fdeb9eb8e.png" xlink:type="simple" xlink:show="embed" xlink:actuate="onLoad"/></draw:frame>
<draw:frame draw:style-name="media" draw:name="9" text:anchor-type="as-char" draw:z-index="9" svg:width="21.166666666667cm" style:rel-width="100%" svg:height="0.92604166666667cm" style:rel-height="scale"><draw:image xlink:href="Pictures/a9cffd862330e3616b65c947778014cc.png" xlink:type="simple" xlink:show="embed" xlink:actuate="onLoad"/></draw:frame>
<draw:frame draw:style-name="media" draw:name="10" text:anchor-type="as-char" draw:z-index="10" svg:width="21.166666666667cm" style:rel-width="100%" svg:height="0.92604166666667cm" style:rel-height="scale"><draw:image xlink:href="Pictures/a51dac4cb80560def8f44299e8c6a9d2.png" xlink:type="simple" xlink:show="embed" xlink:actuate="onLoad"/></draw:frame>
<draw:frame draw:style-name="media" draw:name="11" text:anchor-type="as-char" draw:z-index="11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12" text:anchor-type="as-char" draw:z-index="12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13" text:anchor-type="as-char" draw:z-index="13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0</meta:creation-date>
    <dc:creator>Generated</dc:creator>
    <dc:date>2026-08-13T19::23:20</dc:date>
    <dc:language>en-US</dc:language>
    <meta:editing-cycles>1</meta:editing-cycles>
    <meta:editing-duration>PT0S</meta:editing-duration>
    <dc:title>wiki:editions:catalog:resultatscereale_contratsachats</dc:title>
  </office:meta>
</office:document-meta>
</file>