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e9f0985e10d6746721250eaf5c20d7.png"/>
  <manifest:file-entry manifest:media-type="image/png" manifest:full-path="Pictures/8586c443c7583cab469897977f300240.png"/>
  <manifest:file-entry manifest:media-type="image/png" manifest:full-path="Pictures/abc96508f4f03e737aa23cecf3c10d5b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469bcff495f52bbc89d97163f6c254f4.png"/>
  <manifest:file-entry manifest:media-type="image/png" manifest:full-path="Pictures/bde12c6cf4d781748333b96fdeb9eb8e.png"/>
  <manifest:file-entry manifest:media-type="image/png" manifest:full-path="Pictures/a9cffd862330e3616b65c947778014cc.png"/>
  <manifest:file-entry manifest:media-type="image/png" manifest:full-path="Pictures/a51dac4cb80560def8f44299e8c6a9d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esultatscereale_contratsventes"/><text:bookmark-start text:name="__RefHeading___resultats_des_contrats_vente_cereale_1"/><text:bookmark-start text:name="resultats_des_contrats_vente_cereale"/>RÉSULTATS DES CONTRATS VENTE CÉRÉALE<text:bookmark-end text:name="__RefHeading___resultats_des_contrats_vente_cereale_1"/><text:bookmark-end text:name="resultats_des_contrats_vente_cereale"/></text:h>
      <text:p text:style-name="Text_20_body">• <text:span text:style-name="Strong_20_Emphasis"><text:span text:style-name="">Description générale : </text:span></text:span> <text:line-break/>
Rapport de liste historique des pièces de contrats de vente Céréale.<text:line-break/>
La gestion des contrats clients débute lorsqu'une variété est prévue d'être vendue.<text:line-break/>
La coordination contractuelle et la diversité amènent à considérer la disponibilité du stock.<text:line-break/>
La quantité et le prix peuvent varier en fonction de plusieurs critères :<text:line-break/>
Il faut tenir compte du stockage, de la qualité de la variété et du cours du marché.<text:line-break/>
La particularité est qu’en plus d’analyser les prix (en amont de la campagne de production) on peut déterminer aussi certaines conditions de production de la culture (choix variétal, données caractéristiques.).<text:line-break/>
Visuellement on peut anticiper l'action de renouveler des contrats de vente.<text:line-break/>
Le marqueur non soldé peut-être comparé avec <text:a xlink:type="simple" xlink:href="https://wiki.atys.analys-informatique.com/doku.php?id=wiki:editions:catalog:previsionscereale_echeanciercontrats" text:style-name="Internet_20_link" text:visited-style-name="Visited_20_Internet_20_Link"> l'échéancier des contrats</text:a>.<text:line-break/>
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reste à livre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contrat du au - Souscription du au - Livraison du au - Échéance du au </text:p>
          </table:table-cell>
        </table:table-row>
        <table:table-row>
          <table:table-cell office:value-type="string" table:style-name="tableheader">
            <text:p text:style-name="Table_20_Heading"> Campagne  </text:p>
          </table:table-cell>
          <table:table-cell office:value-type="string" table:style-name="tablecell">
            <text:p text:style-name="tablealignleft"> Filtre d'une ou plusieurs années de récolte, avec le choix de leur visibilité dans le rapport. </text:p>
          </table:table-cell>
        </table:table-row>
        <table:table-row>
          <table:table-cell office:value-type="string" table:style-name="tableheader">
            <text:p text:style-name="Table_20_Heading"> Type de contrat </text:p>
          </table:table-cell>
          <table:table-cell office:value-type="string" table:style-name="tablecell">
            <text:p text:style-name="tablealignleft"> Achats, engagements, objectifs, tous. </text:p>
          </table:table-cell>
        </table:table-row>
        <table:table-row>
          <table:table-cell office:value-type="string" table:style-name="tableheader">
            <text:p text:style-name="Table_20_Heading"> État </text:p>
          </table:table-cell>
          <table:table-cell office:value-type="string" table:style-name="tablecell">
            <text:p text:style-name="tablealignleft"> Soldés, non soldés ou les 2. </text:p>
          </table:table-cell>
        </table:table-row>
        <table:table-row>
          <table:table-cell office:value-type="string" table:style-name="tableheader">
            <text:p text:style-name="Table_20_Heading"> Type d'édition </text:p>
          </table:table-cell>
          <table:table-cell office:value-type="string" table:style-name="tablecell">
            <text:p text:style-name="tablealignleft"> Tableau, Répartition ou Analyse 80 20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Céréale, Chronologie date pièce ou date souscription, Période de livraison prévue, Périodicité,<text:line-break/>Entité,  Groupe, Tiers, Tiers modèle courrier, Tiers étiquette mail, Tiers mailing, Type base prix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Céréale, Chronologie date pièce ou date souscription, Période de livraison prévue, Périodicité,<text:line-break/>Entité,  Groupe, Tiers, Type base prix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 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Stockage </text:p>
          </table:table-cell>
          <table:table-cell office:value-type="string" table:style-name="tablecell">
            <text:p text:style-name="tablealignleft"> Type normal, dépôts, dépôts aliments, dépôts reprises, tous.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Contrats révisés, non révisés ou les 2. </text:p>
          </table:table-cell>
        </table:table-row>
        <table:table-row>
          <table:table-cell office:value-type="string" table:style-name="tableheader">
            <text:p text:style-name="Table_20_Heading"> Céréale  </text:p>
          </table:table-cell>
          <table:table-cell office:value-type="string" table:style-name="tablecell">
            <text:p text:style-name="tablealignleft"> Filtre d'une ou plusieurs variétés de céréale, commercialisables, non commercialisables ou les 2. </text:p>
          </table:table-cell>
        </table:table-row>
        <table:table-row>
          <table:table-cell office:value-type="string" table:style-name="tableheader">
            <text:p text:style-name="Table_20_Heading"> Groupe céréa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acheteu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de nature vente : Acompte, Catalogue, etc… </text:p>
          </table:table-cell>
        </table:table-row>
        <table:table-row>
          <table:table-cell office:value-type="string" table:style-name="tableheader">
            <text:p text:style-name="Table_20_Heading"> Affaire </text:p>
          </table:table-cell>
          <table:table-cell office:value-type="string" table:style-name="tablecell">
            <text:p text:style-name="tablealignleft"> Filtre d'une affaire en particulier. </text:p>
          </table:table-cell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Espèces en priorité. </text:p>
          </table:table-cell>
        </table:table-row>
        <table:table-row>
          <table:table-cell office:value-type="string" table:style-name="tableheader">
            <text:p text:style-name="Table_20_Heading"> Sans Espèce </text:p>
          </table:table-cell>
          <table:table-cell office:value-type="string" table:style-name="tablecell">
            <text:p text:style-name="tablealignleft"> Que les variétés. Pas d'espèce. </text:p>
          </table:table-cell>
        </table:table-row>
        <table:table-row>
          <table:table-cell office:value-type="string" table:style-name="tableheader">
            <text:p text:style-name="Table_20_Heading"> Sans V… </text:p>
          </table:table-cell>
          <table:table-cell office:value-type="string" table:style-name="tablecell">
            <text:p text:style-name="tablealignleft"> Sans variétés rattachées à une espèce. Regroupement par espèce. </text:p>
          </table:table-cell>
        </table:table-row>
        <table:table-row>
          <table:table-cell office:value-type="string" table:style-name="tableheader">
            <text:p text:style-name="Table_20_Heading"> Sans V… </text:p>
          </table:table-cell>
          <table:table-cell office:value-type="string" table:style-name="tablecell">
            <text:p text:style-name="tablealignleft"> Sans variétés non rattachées. Sans les variétés qui ne sont pas rattachées à une espèce. </text:p>
          </table:table-cell>
        </table:table-row>
        <table:table-row>
          <table:table-cell office:value-type="string" table:style-name="tableheader">
            <text:p text:style-name="Table_20_Heading"> Avec caracs </text:p>
          </table:table-cell>
          <table:table-cell office:value-type="string" table:style-name="tablecell">
            <text:p text:style-name="tablealignleft"> Colonnes caractéristiques dans l'édition. </text:p>
          </table:table-cell>
        </table:table-row>
        <table:table-row>
          <table:table-cell office:value-type="string" table:style-name="tableheader">
            <text:p text:style-name="Table_20_Heading"> Caracs </text:p>
          </table:table-cell>
          <table:table-cell office:value-type="string" table:style-name="tablecell">
            <text:p text:style-name="tablealignleft"> De 1 à 6 caractéristiques avec valeur mini maxi. </text:p>
          </table:table-cell>
        </table:table-row>
        <table:table-row>
          <table:table-cell office:value-type="string" table:style-name="tableheader">
            <text:p text:style-name="Table_20_Heading"> Commentaires </text:p>
          </table:table-cell>
          <table:table-cell office:value-type="string" table:style-name="tablecell">
            <text:p text:style-name="tablealignleft"> Question posée pour le niveau de détail 2. (Avec les commentaires ?)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de_detail_1_trie_par_atc._tri_n_2_par_cereale_2"/><text:bookmark-start text:name="niveau_de_detail_1_trie_par_atc._tri_n_2_par_cereale"/>Niveau de détail 1 trié par ATC. Tri N° 2 par céréale<text:bookmark-end text:name="__RefHeading___niveau_de_detail_1_trie_par_atc._tri_n_2_par_cereale_2"/><text:bookmark-end text:name="niveau_de_detail_1_trie_par_atc._tri_n_2_par_cereale"/></text:h>
      <text:p text:style-name="Text_20_body">
<draw:frame draw:style-name="media" draw:name="0" text:anchor-type="as-char" draw:z-index="0" svg:width="21.034375cm" style:rel-width="100%" svg:height="21.166666666667cm" style:rel-height="scale"><draw:image xlink:href="Pictures/cde9f0985e10d6746721250eaf5c20d7.png" xlink:type="simple" xlink:show="embed" xlink:actuate="onLoad"/></draw:frame></text:p>
      <text:h text:style-name="Heading_20_3" text:outline-level="3"><text:bookmark-start text:name="__RefHeading___niveau_de_detail_2_trie_par_atc._tri_n_2_par_cereale_3"/><text:bookmark-start text:name="niveau_de_detail_2_trie_par_atc._tri_n_2_par_cereale"/>Niveau de détail 2 trié par ATC. Tri N° 2 par céréale<text:bookmark-end text:name="__RefHeading___niveau_de_detail_2_trie_par_atc._tri_n_2_par_cereale_3"/><text:bookmark-end text:name="niveau_de_detail_2_trie_par_atc._tri_n_2_par_cereale"/></text:h>
      <text:p text:style-name="Text_20_body">
<draw:frame draw:style-name="media" draw:name="1" text:anchor-type="as-char" draw:z-index="1" svg:width="29.765625cm" style:rel-width="100%" svg:height="21.166666666667cm" style:rel-height="scale"><draw:image xlink:href="Pictures/8586c443c7583cab469897977f300240.png" xlink:type="simple" xlink:show="embed" xlink:actuate="onLoad"/></draw:frame></text:p>
      <text:h text:style-name="Heading_20_3" text:outline-level="3"><text:bookmark-start text:name="__RefHeading___repartition_annuelle_par_groupe_4"/><text:bookmark-start text:name="repartition_annuelle_par_groupe"/>Répartition Annuelle par groupe<text:bookmark-end text:name="__RefHeading___repartition_annuelle_par_groupe_4"/><text:bookmark-end text:name="repartition_annuelle_par_groupe"/></text:h>
      <text:p text:style-name="Text_20_body">
<draw:frame draw:style-name="media" draw:name="2" text:anchor-type="as-char" draw:z-index="2" svg:width="29.739166666667cm" style:rel-width="100%" svg:height="21.166666666667cm" style:rel-height="scale"><draw:image xlink:href="Pictures/abc96508f4f03e737aa23cecf3c10d5b.png" xlink:type="simple" xlink:show="embed" xlink:actuate="onLoad"/></draw:frame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3" text:anchor-type="as-char" draw:z-index="3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4" text:anchor-type="as-char" draw:z-index="4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469bcff495f52bbc89d97163f6c254f4.png" xlink:type="simple" xlink:show="embed" xlink:actuate="onLoad"/></draw:frame>
<draw:frame draw:style-name="media" draw:name="7" text:anchor-type="as-char" draw:z-index="7" svg:width="21.166666666667cm" style:rel-width="100%" svg:height="0.92604166666667cm" style:rel-height="scale"><draw:image xlink:href="Pictures/bde12c6cf4d781748333b96fdeb9eb8e.png" xlink:type="simple" xlink:show="embed" xlink:actuate="onLoad"/></draw:frame>
<draw:frame draw:style-name="media" draw:name="8" text:anchor-type="as-char" draw:z-index="8" svg:width="21.166666666667cm" style:rel-width="100%" svg:height="0.92604166666667cm" style:rel-height="scale"><draw:image xlink:href="Pictures/a9cffd862330e3616b65c947778014cc.png" xlink:type="simple" xlink:show="embed" xlink:actuate="onLoad"/></draw:frame>
<draw:frame draw:style-name="media" draw:name="9" text:anchor-type="as-char" draw:z-index="9" svg:width="21.166666666667cm" style:rel-width="100%" svg:height="0.92604166666667cm" style:rel-height="scale"><draw:image xlink:href="Pictures/a51dac4cb80560def8f44299e8c6a9d2.png" xlink:type="simple" xlink:show="embed" xlink:actuate="onLoad"/></draw:frame>
<draw:frame draw:style-name="media" draw:name="10" text:anchor-type="as-char" draw:z-index="10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11" text:anchor-type="as-char" draw:z-index="11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12" text:anchor-type="as-char" draw:z-index="12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10</meta:creation-date>
    <dc:creator>Generated</dc:creator>
    <dc:date>2026-08-13T20::08:10</dc:date>
    <dc:language>en-US</dc:language>
    <meta:editing-cycles>1</meta:editing-cycles>
    <meta:editing-duration>PT0S</meta:editing-duration>
    <dc:title>wiki:editions:catalog:resultatscereale_contratsventes</dc:title>
  </office:meta>
</office:document-meta>
</file>