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494dba0a4437a065aa7c8b43de9d4b3b.jpg"/>
  <manifest:file-entry manifest:media-type="image/jpeg" manifest:full-path="Pictures/e18a7dda2899cf334209e2c51293d1f9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fbe4aa141814da1f9cf18100b12abc94.jpg"/>
  <manifest:file-entry manifest:media-type="image/jpeg" manifest:full-path="Pictures/12f5839e323ce006135ba8ecdb2ceda9.jpg"/>
  <manifest:file-entry manifest:media-type="image/jpeg" manifest:full-path="Pictures/38e3e75fd31fea604402649aa87a4afd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esultatscereale_resteendepot"/>Date de création : 11/09/23<text:line-break/>
Date de Mise à Jour : 25/07/24<text:line-break/>
Version v23.0<text:line-break/></text:span></text:p>
      <text:p text:style-name="Horizontal_20_Line"/>
      <text:h text:style-name="Heading_20_1" text:outline-level="1"><text:bookmark-start text:name="__RefHeading___reste_en_depot_1"/><text:bookmark-start text:name="reste_en_depot"/>Reste en dépôt<text:bookmark-end text:name="__RefHeading___reste_en_depot_1"/><text:bookmark-end text:name="reste_en_depot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situation quantitative des variétés de céréale restante en dépôt, à l'instant t</text:span>.<text:line-break/>
Possibilité <text:span text:style-name="Strong_20_Emphasis">d'isoler les dépôts contractualisés</text:span>.<text:line-break/>
Visualisation de la <text:span text:style-name="Strong_20_Emphasis">qualité</text:span> grâce aux sélections de multiples caractéristiques.<text:line-break/>
<text:span text:style-name="Strong_20_Emphasis">Tous les types de stockage dépôts</text:span> sont analysables (Dépôt reprise, Dépôt aliment).<text:line-break/>
Comme certaines cellules sont réservées temporairement au stockage dépôt reprise afin d'améliorer la qualité du grain;
on peut parallèlement faire une simulation de frais de séchage avec le tonnage restant.
<text:line-break/></text:p>
      <text:p text:style-name="Text_20_body">Cette édition ne prend en compte que les <text:span text:style-name="Strong_20_Emphasis">reliquats des dépôts non soldés</text:span>.<text:line-break/>S'il y a des dépôts, avec un reliquat différents de 0 mais soldés, ils n'apparaissent pas et viennent fausser la comparaison avec l'édition des Réceptions, étendue à la plage de dates 01/01/1900 → 31/12/2999, en type stockage <text:span text:style-name="Emphasis">Dépôt &amp; Rachat &amp; Reprise</text:span>.
<text:line-break/></text:p>
      <text:p text:style-name="Preformatted_20_Text"> Index<text:s text:c="2"/>-&gt;<text:s text:c="2"/>Résultats Céréale -&gt;<text:s text:c="2"/>Reste en dépôt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dépôt          </text:p>
          </table:table-cell>
          <table:table-cell office:value-type="string" table:style-name="tablecell">
            <text:p text:style-name="tablealignleft"> Filtre sur les types de dépôt : Avec ou sans contrat ou les deux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mpagnes              </text:p>
          </table:table-cell>
          <table:table-cell office:value-type="string" table:style-name="tablecell">
            <text:p text:style-name="tablealignleft"> Filtre d'une ou plusieurs <text:span text:style-name="Strong_20_Emphasis">années de récolte</text:span>.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tail des campagnes   </text:p>
          </table:table-cell>
          <table:table-cell office:value-type="string" table:style-name="tablecell">
            <text:p text:style-name="tablealignleft"> A <text:span text:style-name="Emphasis">cocher</text:span> pour afficher le <text:span text:style-name="Strong_20_Emphasis">détail par campagne</text:span>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</text:p>
          </table:table-cell>
          <table:table-cell office:value-type="string" table:style-name="tablecell">
            <text:p text:style-name="tablealignleft"> ATC, ATC principal, Céréale, Code onic, Chronologie date pièce, Périodicité, Entité, Groupe, Tiers,<text:line-break/><text:span text:style-name="Strong_20_Emphasis">Tiers modèle courrier</text:span> (voir exemple d'édition) , <text:span text:style-name="Strong_20_Emphasis">Tiers étiquette mail</text:span> (voir exemple d'édition), <text:span text:style-name="Strong_20_Emphasis">Tiers mailing</text:span> (voir exemple d'édition), Type tiers, type stockage, …  </text:p>
          </table:table-cell>
        </table:table-row>
        <table:table-row>
          <table:table-cell office:value-type="string" table:style-name="tablecell">
            <text:p text:style-name="tablealignleft"> Tri N° 2 par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</text:p>
          </table:table-cell>
          <table:table-cell office:value-type="string" table:style-name="tablecell">
            <text:p text:style-name="tablealignleft"> <text:span text:style-name="Strong_20_Emphasis">1</text:span> : <text:span text:style-name="Strong_20_Emphasis">Total</text:span> pour la période<text:line-break/><text:span text:style-name="Strong_20_Emphasis">2</text:span> : Avec <text:span text:style-name="Strong_20_Emphasis">détail par pièces.</text:span>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dition chiffrée       </text:p>
          </table:table-cell>
          <table:table-cell office:value-type="string" table:style-name="tablecell">
            <text:p text:style-name="tablealignleft"> Si <text:span text:style-name="Emphasis">coché</text:span> : affiche le <text:span text:style-name="Strong_20_Emphasis">montant brut</text:span>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tail entités         </text:p>
          </table:table-cell>
          <table:table-cell office:value-type="string" table:style-name="tablecell">
            <text:p text:style-name="tablealignleft"> Si <text:span text:style-name="Emphasis">coché</text:span> : Avec sous tri par entité (Par site depuis l'entité Admin ou par entité stock depuis un site).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stockage          </text:p>
          </table:table-cell>
          <table:table-cell office:value-type="string" table:style-name="tablecell">
            <text:p text:style-name="tablealignleft"> Filtre sur les types de stockage : Dépôt, dépôt Reprise, dépôt aliment, tous.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éréale                </text:p>
          </table:table-cell>
          <table:table-cell office:value-type="string" table:style-name="tablecell">
            <text:p text:style-name="tablealignleft"> Filtre d'un ou plusieurs articles.<text:line-break/>Si <text:span text:style-name="Strong_20_Emphasis">aucun article</text:span> n'est sélectionné, alors il y aura la possibilité de <text:span text:style-name="Strong_20_Emphasis">sélectionner un groupe article</text:span> après validation de la fenêtre de paramètres.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de ONIC              </text:p>
          </table:table-cell>
          <table:table-cell office:value-type="string" table:style-name="tablecell">
            <text:p text:style-name="tablealignleft"> Filtre d'un <text:a xlink:type="simple" xlink:href="https://wiki.atys.analys-informatique.com/doku.php?id=wiki:docs_en_cours:fiche_article#generalite2" text:style-name="Internet_20_link" text:visited-style-name="Visited_20_Internet_20_Link">code ONIC</text:a>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</text:p>
          </table:table-cell>
          <table:table-cell office:value-type="string" table:style-name="tablecell">
            <text:p text:style-name="tablealignleft"> Filtre d'un ou plusieurs clients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</text:p>
          </table:table-cell>
          <table:table-cell office:value-type="string" table:style-name="tablecell">
            <text:p text:style-name="tablealignleft"> Filtre d'une ou plusieurs bases prix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</text:p>
          </table:table-cell>
          <table:table-cell office:value-type="string" table:style-name="tablecell">
            <text:p text:style-name="tablealignleft"> Filtre d'un ou plusieurs courtiers de la ligne article.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</text:p>
          </table:table-cell>
          <table:table-cell office:value-type="string" table:style-name="tablecell">
            <text:p text:style-name="tablealignleft"> Filtre d'un ou plusieurs courtiers attachés au fournisseur.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ffaire                </text:p>
          </table:table-cell>
          <table:table-cell office:value-type="string" table:style-name="tablecell">
            <text:p text:style-name="tablealignleft"> Filtre d'une affaire en particulier.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caractéristiques  </text:p>
          </table:table-cell>
          <table:table-cell office:value-type="string" table:style-name="tablecell">
            <text:p text:style-name="tablealignleft"> Si <text:span text:style-name="Emphasis">coché</text:span> : affiche les 6 <text:span text:style-name="Strong_20_Emphasis">colonnes de caractéristiques</text:span>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ractéristique        </text:p>
          </table:table-cell>
          <table:table-cell office:value-type="string" table:style-name="tablecell">
            <text:p text:style-name="tablealignleft"> Renseigner les caractéristiques sur lesquelles filtrer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se à cocher          </text:p>
          </table:table-cell>
          <table:table-cell office:value-type="string" table:style-name="tablecell">
            <text:p text:style-name="tablealignleft"> Si <text:span text:style-name="Emphasis">coché</text:span> : Filtre sur  les valeurs de caractéristiques <text:span text:style-name="Strong_20_Emphasis">uniquement comprises dans l'intervalle [Mini, maxi]</text:span> renseigné<text:line-break/>Si <text:span text:style-name="Emphasis">décoché</text:span> : Filtre sur  les valeurs de caractéristiques <text:span text:style-name="Strong_20_Emphasis">comprises dans l'intervalle  ou sans valeur de caractéristique</text:span>                            </text:p>
          </table:table-cell>
        </table:table-row>
        <table:table-row>
          <table:table-cell office:value-type="string" table:style-name="tablecell">
            <text:p text:style-name="tablealignleft"> Mini.. Maxi…         </text:p>
          </table:table-cell>
          <table:table-cell office:value-type="string" table:style-name="tablecell">
            <text:p text:style-name="tablealignleft"> Renseigner l'intervalle de <text:span text:style-name="Strong_20_Emphasis">valeurs de caractéristique</text:span> à prendre en compte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/text:p>
      <text:p text:style-name="Text_20_body">Il est également possible d'<text:span text:style-name="Strong_20_Emphasis">ajouter des infos dans l'édition du modèle courrier des restes en dépôt</text:span> via Index/Paramétrage éditions :<text:line-break/><text:line-break/><text:line-break/>
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
</text:p>
          </table:table-cell>
          <table:table-cell office:value-type="string" table:style-name="tablecell"/>
        </table:table-row>
      </table:table>
      <text:p text:style-name="Text_20_body"><text:line-break/><text:line-break/></text:p>
      <text:p text:style-name="Text_20_body">Il est également possible de <text:span text:style-name="Strong_20_Emphasis">paramétrer un texte à ajouter dans l'édition du modèle courrier des restes en dépôt, en entête ou en pied</text:span> via Index/Paramétrage éditions :<text:line-break/><text:line-break/><text:line-break/>
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text:line-break/>
</text:p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Edition standard</text:p>
        </text:list-item>
        <text:list-item>
          <text:p text:style-name="List_20_1_Content"> Modèle courrier</text:p>
        </text:list-item>
        <text:list-item>
          <text:p text:style-name="List_20_1_Content"> Etiquette mail</text:p>
        </text:list-item>
        <text:list-item>
          <text:p text:style-name="List_20_1_Content_Last"> Mailing</text:p>
        </text:list-item>
      </text:list>
      <text:p text:style-name="Text_20_body"><text:span text:style-name="Strong_20_Emphasis">Niveau de détail 1, trié par groupe.<text:line-break/>Tri N°2 par Tiers. Avec les colonnes caractéristiques</text:span><text:line-break/><text:line-break/>

<text:span text:style-name="Strong_20_Emphasis">Niveau de détail 1, trié par groupe pour 1 tiers.<text:line-break/>Avec les colonnes caractéristiques</text:span><text:line-break/><text:line-break/>

<text:span text:style-name="Strong_20_Emphasis">Niveau de détail 2, trié par groupe, pour 1 Tiers. <text:line-break/>Sans les colonnes caractéristiques</text:span><text:line-break/><text:line-break/>

<text:span text:style-name="Strong_20_Emphasis">Niveau de détail 2, trié par Tiers modèle courrier.<text:line-break/>Tri N° 2 par céréale</text:span><text:line-break/><text:line-break/>

<text:span text:style-name="Strong_20_Emphasis">Niveau de détail 2, trié par Tiers modèle courrier.<text:line-break/>Tri N° 2 par céréale, détail par campagne</text:span><text:line-break/><text:line-break/>

<text:line-break/><text:line-break/></text:p>
      <text:p text:style-name="Text_20_body">Il est également possible de paramétrer un texte à ajouter dans l'édition “Tiers mailing” des restes en dépôt via Index/Paramétrage éditions :<text:line-break/><text:line-break/><text:line-break/>
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text:line-break/>
</text:p>
      <text:line-break/>
      <text:line-break/>
      <text:line-break/>
      <text:p text:style-name="Text_20_body"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79375cm"><draw:image xlink:href="Pictures/494dba0a4437a065aa7c8b43de9d4b3b.jpg" xlink:type="simple" xlink:show="embed" xlink:actuate="onLoad"/></draw:frame>                 </text:p>
          </table:table-cell>
          <table:table-cell office:value-type="string" table:style-name="tablecell">
            <text:p text:style-name="tablealignleft"> Avec les caractéristiques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82314814814815cm"><draw:image xlink:href="Pictures/e18a7dda2899cf334209e2c51293d1f9.jpg" xlink:type="simple" xlink:show="embed" xlink:actuate="onLoad"/></draw:frame>                </text:p>
          </table:table-cell>
          <table:table-cell office:value-type="string" table:style-name="tablecell">
            <text:p text:style-name="tablealignleft"> Sans les caractéristiques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6" text:anchor-type="paragraph" draw:z-index="6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7" text:anchor-type="paragraph" draw:z-index="7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8" text:anchor-type="paragraph" draw:z-index="8" svg:width="0.79375cm" svg:height="0.76637931034483cm"><draw:image xlink:href="Pictures/fbe4aa141814da1f9cf18100b12abc94.jpg" xlink:type="simple" xlink:show="embed" xlink:actuate="onLoad"/></draw:frame>                  </text:p>
          </table:table-cell>
          <table:table-cell office:value-type="string" table:style-name="tablecell">
            <text:p text:style-name="tablealignleft"> Avec détail par campagne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9" text:anchor-type="paragraph" draw:z-index="9" svg:width="0.79375cm" svg:height="0.76540178571429cm"><draw:image xlink:href="Pictures/12f5839e323ce006135ba8ecdb2ceda9.jpg" xlink:type="simple" xlink:show="embed" xlink:actuate="onLoad"/></draw:frame>                 </text:p>
          </table:table-cell>
          <table:table-cell office:value-type="string" table:style-name="tablecell">
            <text:p text:style-name="tablealignleft"> Sans détail par cmpagne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0" text:anchor-type="paragraph" draw:z-index="10" svg:width="0.79375cm" svg:height="0.545703125cm"><draw:image xlink:href="Pictures/38e3e75fd31fea604402649aa87a4afd.jpg" xlink:type="simple" xlink:show="embed" xlink:actuate="onLoad"/></draw:frame>       </text:p>
          </table:table-cell>
          <table:table-cell office:value-type="string" table:style-name="tablecell">
            <text:p text:style-name="tablealignleft"> Lien vers le modèle courrier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11" text:anchor-type="paragraph" draw:z-index="11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5:29</meta:creation-date>
    <dc:creator>Generated</dc:creator>
    <dc:date>2026-08-13T20::55:29</dc:date>
    <dc:language>en-US</dc:language>
    <meta:editing-cycles>1</meta:editing-cycles>
    <meta:editing-duration>PT0S</meta:editing-duration>
    <dc:title>wiki:editions:catalog:resultatscereale_resteendepot</dc:title>
  </office:meta>
</office:document-meta>
</file>