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7083699ec397dd17d605b85e59cd94.png"/>
  <manifest:file-entry manifest:media-type="image/png" manifest:full-path="Pictures/10684c83397f771bce72d8b259016f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analysecommerciale"/><text:bookmark-start text:name="__RefHeading___analyse_commerciale_1"/><text:bookmark-start text:name="analyse_commerciale"/>ANALYSE COMMERCIALE<text:bookmark-end text:name="__RefHeading___analyse_commerciale_1"/><text:bookmark-end text:name="analyse_commerciale"/></text:h>
      <text:p text:style-name="Text_20_body">• <text:span text:style-name="Strong_20_Emphasis"><text:span text:style-name="">Description générale : </text:span></text:span> <text:line-break/>
Rapport financier des ventes Appro multi acteur.<text:line-break/>
Visualisation de plusieurs tableaux de données qui ont le même total général.<text:line-break/>
Répartitions des ventes pour un exercice.<text:line-break/>
Présentation sous forme de divers graphique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Présenter la Synthèse annuelle du Chiffre d'Affaires des vent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xercice </text:p>
          </table:table-cell>
          <table:table-cell office:value-type="string" table:style-name="tablecell">
            <text:p text:style-name="tablealignleft"> Période définie </text:p>
          </table:table-cell>
        </table:table-row>
        <table:table-row>
          <table:table-cell office:value-type="string" table:style-name="tableheader">
            <text:p text:style-name="Table_20_Heading"> Montant CA </text:p>
          </table:table-cell>
          <table:table-cell office:value-type="string" table:style-name="tablecell">
            <text:p text:style-name="tablealignleft"> HT ou TTC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5.267708333333cm" style:rel-width="100%" svg:height="19.261666666667cm" style:rel-height="scale"><draw:image xlink:href="Pictures/c87083699ec397dd17d605b85e59cd94.png" xlink:type="simple" xlink:show="embed" xlink:actuate="onLoad"/></draw:frame>
<draw:frame draw:style-name="media" draw:name="1" text:anchor-type="as-char" draw:z-index="1" svg:width="25.188333333333cm" style:rel-width="100%" svg:height="16.589375cm" style:rel-height="scale"><draw:image xlink:href="Pictures/10684c83397f771bce72d8b259016f9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5</meta:creation-date>
    <dc:creator>Generated</dc:creator>
    <dc:date>2026-08-13T19::23:05</dc:date>
    <dc:language>en-US</dc:language>
    <meta:editing-cycles>1</meta:editing-cycles>
    <meta:editing-duration>PT0S</meta:editing-duration>
    <dc:title>wiki:editions:catalog:statistiquesappro_analysecommerciale</dc:title>
  </office:meta>
</office:document-meta>
</file>