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fea3379b0350a296d140201984c681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analysedesachats"/><text:bookmark-start text:name="__RefHeading___analyse_des_achats_1"/><text:bookmark-start text:name="analyse_des_achats"/>ANALYSE DES ACHATS<text:bookmark-end text:name="__RefHeading___analyse_des_achats_1"/><text:bookmark-end text:name="analyse_des_achats"/></text:h>
      <text:p text:style-name="Text_20_body">• <text:span text:style-name="Strong_20_Emphasis"><text:span text:style-name="">Description générale : </text:span></text:span> <text:line-break/>
Rapport financier des achats Appro avec notion de régime de taxe.<text:line-break/>
Distinguez les dépenses liées aux fournisseurs sur le marché français et hors de France (Importation de pays étrangers).<text:line-break/>
Permet d'identifier plusieurs niveaux de précision :<text:line-break/>
Chiffrage Hors taxe par groupe d'article ou par autres catégories.<text:line-break/>
Visualisation des achats de tous les marchés ou sur un marché bien déterminé (Achats intracommunautaires par exemple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TVA des factures d'acha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Périodicité, Groupe, Régime de taxe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Périodicité, Groupe, Régime de taxe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Type produit </text:p>
          </table:table-cell>
          <table:table-cell office:value-type="string" table:style-name="tablecell">
            <text:p text:style-name="tablealignleft"> Avec ou Sans les produits finis, ou tous les produit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iltre d'un ou plusieurs régimes, (France, Intracom achats, etc…)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fournisseur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niveau_de_detail_1_trie_par_type_de_marche_2"/><text:bookmark-start text:name="niveau_de_detail_1_trie_par_type_de_marche"/>Niveau de détail 1 trié par type de marché<text:bookmark-end text:name="__RefHeading___niveau_de_detail_1_trie_par_type_de_marche_2"/><text:bookmark-end text:name="niveau_de_detail_1_trie_par_type_de_marche"/></text:h>
      <text:p text:style-name="Text_20_body">
<draw:frame draw:style-name="media" draw:name="0" text:anchor-type="as-char" draw:z-index="0" svg:width="20.981458333333cm" style:rel-width="100%" svg:height="13.229166666667cm" style:rel-height="scale"><draw:image xlink:href="Pictures/4cfea3379b0350a296d140201984c681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24</meta:creation-date>
    <dc:creator>Generated</dc:creator>
    <dc:date>2026-08-13T19::23:24</dc:date>
    <dc:language>en-US</dc:language>
    <meta:editing-cycles>1</meta:editing-cycles>
    <meta:editing-duration>PT0S</meta:editing-duration>
    <dc:title>wiki:editions:catalog:statistiquesappro_analysedesachats</dc:title>
  </office:meta>
</office:document-meta>
</file>