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94043ad4b0f0c51c6dc8440f177cca.png"/>
  <manifest:file-entry manifest:media-type="image/png" manifest:full-path="Pictures/98f21e43a3dc8fdedc010a837875f3f7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analysedesventes"/><text:bookmark-start text:name="__RefHeading___analyse_des_ventes_1"/><text:bookmark-start text:name="analyse_des_ventes"/>ANALYSE DES VENTES<text:bookmark-end text:name="__RefHeading___analyse_des_ventes_1"/><text:bookmark-end text:name="analyse_des_ventes"/></text:h>
      <text:p text:style-name="Text_20_body">• <text:span text:style-name="Strong_20_Emphasis"><text:span text:style-name="">Description générale : </text:span></text:span> <text:line-break/>
Rapport financier des ventes Appro avec notion de régime de taxe.<text:line-break/>
Distinguez les recettes liées aux clients sur le marché français et hors de France (Exportation à l'étranger).<text:line-break/>
Permet d'identifier plusieurs niveaux de précision :<text:line-break/>
Chiffrage Hors taxe par groupe article ou par autres catégories.<text:line-break/>
Visualisation des ventes de tous les marchés ou sur un marché bien déterminé (Ventes intracommunautaires par exemple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TVA des factures de vent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Type produit </text:p>
          </table:table-cell>
          <table:table-cell office:value-type="string" table:style-name="tablecell">
            <text:p text:style-name="tablealignleft"> Avec ou Sans les produits finis, ou tous les produit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rance, Intracom vente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niveau_de_detail_1_trie_par_type_de_marche._tri_n_2_par_type_de_tiers_2"/><text:bookmark-start text:name="niveau_de_detail_1_trie_par_type_de_marche._tri_n_2_par_type_de_tiers"/>Niveau de détail 1 trié par type de marché. Tri N°2 par type de tiers<text:bookmark-end text:name="__RefHeading___niveau_de_detail_1_trie_par_type_de_marche._tri_n_2_par_type_de_tiers_2"/><text:bookmark-end text:name="niveau_de_detail_1_trie_par_type_de_marche._tri_n_2_par_type_de_tiers"/></text:h>
      <text:p text:style-name="Text_20_body">
<draw:frame draw:style-name="media" draw:name="0" text:anchor-type="as-char" draw:z-index="0" svg:width="21.087291666667cm" style:rel-width="100%" svg:height="13.229166666667cm" style:rel-height="scale"><draw:image xlink:href="Pictures/e894043ad4b0f0c51c6dc8440f177cca.png" xlink:type="simple" xlink:show="embed" xlink:actuate="onLoad"/></draw:frame></text:p>
      <text:h text:style-name="Heading_20_4" text:outline-level="4"><text:bookmark-start text:name="__RefHeading___niveau_de_detail_1_trie_par_tiers_pour_le_type_de_marche_intra-comm_vente_._tri_n_2_par_groupe_3"/><text:bookmark-start text:name="niveau_de_detail_1_trie_par_tiers_pour_le_type_de_marche_intra-comm_vente_._tri_n_2_par_groupe"/>Niveau de détail 1 trié par tiers pour le type de marché 'Intra-Comm Vente'. Tri N°2 par groupe<text:bookmark-end text:name="__RefHeading___niveau_de_detail_1_trie_par_tiers_pour_le_type_de_marche_intra-comm_vente_._tri_n_2_par_groupe_3"/><text:bookmark-end text:name="niveau_de_detail_1_trie_par_tiers_pour_le_type_de_marche_intra-comm_vente_._tri_n_2_par_groupe"/></text:h>
      <text:p text:style-name="Text_20_body">
<draw:frame draw:style-name="media" draw:name="1" text:anchor-type="as-char" draw:z-index="1" svg:width="21.007916666667cm" style:rel-width="100%" svg:height="13.229166666667cm" style:rel-height="scale"><draw:image xlink:href="Pictures/98f21e43a3dc8fdedc010a837875f3f7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2" text:anchor-type="as-char" draw:z-index="2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3" text:anchor-type="as-char" draw:z-index="3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12</meta:creation-date>
    <dc:creator>Generated</dc:creator>
    <dc:date>2026-08-13T20::08:12</dc:date>
    <dc:language>en-US</dc:language>
    <meta:editing-cycles>1</meta:editing-cycles>
    <meta:editing-duration>PT0S</meta:editing-duration>
    <dc:title>wiki:editions:catalog:statistiquesappro_analysedesventes</dc:title>
  </office:meta>
</office:document-meta>
</file>