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a316c973f281687f0301c3dd7cca4f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atistiquesappro_performanceperiode"/><text:bookmark-start text:name="__RefHeading___performance_periode_1"/><text:bookmark-start text:name="performance_periode"/>PERFORMANCE PÉRIODE<text:bookmark-end text:name="__RefHeading___performance_periode_1"/><text:bookmark-end text:name="performance_periode"/></text:h>
      <text:p text:style-name="Text_20_body">• <text:span text:style-name="Strong_20_Emphasis"><text:span text:style-name="">Description générale : </text:span></text:span> <text:line-break/>
Rapport financier chiffré de comparatif des ventes par acteur.<text:line-break/>
Possibilité de choisir les indicateurs de performance :<text:line-break/>
Ils peuvent être basés sur la quantité vendue, sur le chiffre d'affaire, la marge brute ou les 3.<text:line-break/>
Visualisation du rendement d'un chiffre d'affaires saisonnier dans une période.<text:line-break/>
La période d'analyse doit impérativement être incluse dans la période globale.<text:line-break/>
Cela permet d'estimer les profils de risques en fonction de la marge et du poids du chiffre d'affaires de chaque groupe de l'activité Appro.<text:line-break/>
Anticiper le calendrier des produits de saisons :<text:line-break/>
Peut être déterminant lorsque les données montrent un pic du chiffre d'affaire en regardant le rendement N-1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évolution &amp; poids du Chiffre d'affaires d'une période dans l'anné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s globales </text:p>
          </table:table-cell>
          <table:table-cell office:value-type="string" table:style-name="tablecell">
            <text:p text:style-name="tablealignleft"> Dates des pièce du au. </text:p>
          </table:table-cell>
        </table:table-row>
        <table:table-row>
          <table:table-cell office:value-type="string" table:style-name="tableheader">
            <text:p text:style-name="Table_20_Heading"> Périodes d'analyse </text:p>
          </table:table-cell>
          <table:table-cell office:value-type="string" table:style-name="tablecell">
            <text:p text:style-name="tablealignleft"> Dates des pièces du au. </text:p>
          </table:table-cell>
        </table:table-row>
        <table:table-row>
          <table:table-cell office:value-type="string" table:style-name="tableheader">
            <text:p text:style-name="Table_20_Heading"> Performance </text:p>
          </table:table-cell>
          <table:table-cell office:value-type="string" table:style-name="tablecell">
            <text:p text:style-name="tablealignleft"> Chiffre affaires, marges, quantitative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rticle, ATC, ATC principal, Entité, Groupe, Tiers, Type tiers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s de tiers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tiers. </text:p>
          </table:table-cell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courtiers de la ligne article. </text:p>
          </table:table-cell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Filtre d'un ou plusieurs courtiers attachés au Tiers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performance_chiffre_d_affaires_par_atc_2"/><text:bookmark-start text:name="performance_chiffre_d_affaires_par_atc"/>Performance Chiffre d'affaires par ATC<text:bookmark-end text:name="__RefHeading___performance_chiffre_d_affaires_par_atc_2"/><text:bookmark-end text:name="performance_chiffre_d_affaires_par_atc"/></text:h>
      <text:h text:style-name="Heading_20_4" text:outline-level="4"><text:bookmark-start text:name="__RefHeading___periode_1er_trimestre_n_n-1._analyse_sur_le_dernier_mois_du_trimestre_3"/><text:bookmark-start text:name="periode_1er_trimestre_n_n-1._analyse_sur_le_dernier_mois_du_trimestre"/>Période 1er trimestre N &amp; N-1. Analyse sur le dernier mois du trimestre<text:bookmark-end text:name="__RefHeading___periode_1er_trimestre_n_n-1._analyse_sur_le_dernier_mois_du_trimestre_3"/><text:bookmark-end text:name="periode_1er_trimestre_n_n-1._analyse_sur_le_dernier_mois_du_trimestre"/></text:h>
      <text:p text:style-name="Text_20_body"><draw:frame draw:style-name="media" draw:name="0" text:anchor-type="as-char" draw:z-index="0" svg:width="29.818541666667cm" style:rel-width="100%" svg:height="10.874375cm" style:rel-height="scale"><draw:image xlink:href="Pictures/0a316c973f281687f0301c3dd7cca4f3.png" xlink:type="simple" xlink:show="embed" xlink:actuate="onLoad"/></draw:frame>
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8:38</meta:creation-date>
    <dc:creator>Generated</dc:creator>
    <dc:date>2026-08-13T19::18:38</dc:date>
    <dc:language>en-US</dc:language>
    <meta:editing-cycles>1</meta:editing-cycles>
    <meta:editing-duration>PT0S</meta:editing-duration>
    <dc:title>wiki:editions:catalog:statistiquesappro_performanceperiode</dc:title>
  </office:meta>
</office:document-meta>
</file>