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9618aa39700b2086b6d5ce1c99aeaf.png"/>
  <manifest:file-entry manifest:media-type="image/png" manifest:full-path="Pictures/70397be4fd9d0b289562547b0f2668ed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qteslivreescommumes"/><text:bookmark-start text:name="__RefHeading___quantites_livrees_par_commune_1"/><text:bookmark-start text:name="quantites_livrees_par_commune"/>QUANTITÉS LIVRÉES PAR COMMUNE<text:bookmark-end text:name="__RefHeading___quantites_livrees_par_commune_1"/><text:bookmark-end text:name="quantites_livrees_par_commune"/></text:h>
      <text:p text:style-name="Text_20_body">• <text:span text:style-name="Strong_20_Emphasis"><text:span text:style-name="">Description générale : </text:span></text:span> <text:line-break/>
Rapport quantitatif et historique des entrées ou des sorties de marchandises.<text:line-break/>
Plus souvent utilisé pour des quantités de sorties cumulées :<text:line-break/>
L'étude permet de comptabiliser le flux sortant par secteur géographique (Pays, Départements, Communes).<text:line-break/>
Les ventes directes (Factures Comptant ou LISA) sont comptabilisées dans les sorties vendues.<text:line-break/>
Mais attention : Si l'adresse du tiers acheteur n'est pas renseignée (Clients Divers) cela compte pour l'adresse du site.<text:line-break/>
Possibilité d'analyse en filtrant qu'un ou plusieurs type de pièces. (Donc sans les Factures LISA par exemple).<text:line-break/>
Pour les sorties c'est donc l'adresse du destinataire qui fait foi, et pour les entrées c'est celle du fournisseur.<text:line-break/>
Exportable sur Excel, on peut par exemple connaitre le pourcentage des volumes exportés à l'étranger.<text:line-break/>
Cela peut aussi démontrer le fort potentiel de consommation d'engrais sur une rég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quantités matières dangereuses vendues dans les commun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Mouvements </text:p>
          </table:table-cell>
          <table:table-cell office:value-type="string" table:style-name="tablecell">
            <text:p text:style-name="tablealignleft"> Entrées ou sortie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ou 3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Classe danger </text:p>
          </table:table-cell>
          <table:table-cell office:value-type="string" table:style-name="tablecell">
            <text:p text:style-name="tablealignleft"> Filtre d'une ou plusieurs classes danger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Filtre d'une ou plusieurs toxicologies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Filtre d'une ou plusieurs présentation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rance, Intracom vente, etc…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s à terme, Avoir comptants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Clients, Clients Agriculteurs, etc…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pour_1_article_sur_le_trimestre_2"/><text:bookmark-start text:name="niveau_de_detail_1_pour_1_article_sur_le_trimestre"/>Niveau de détail 1 pour 1 article sur le trimestre<text:bookmark-end text:name="__RefHeading___niveau_de_detail_1_pour_1_article_sur_le_trimestre_2"/><text:bookmark-end text:name="niveau_de_detail_1_pour_1_article_sur_le_trimestre"/></text:h>
      <text:p text:style-name="Text_20_body">
<draw:frame draw:style-name="media" draw:name="0" text:anchor-type="as-char" draw:z-index="0" svg:width="21.060833333333cm" style:rel-width="100%" svg:height="19.84375cm" style:rel-height="scale"><draw:image xlink:href="Pictures/759618aa39700b2086b6d5ce1c99aeaf.png" xlink:type="simple" xlink:show="embed" xlink:actuate="onLoad"/></draw:frame></text:p>
      <text:h text:style-name="Heading_20_3" text:outline-level="3"><text:bookmark-start text:name="__RefHeading___niveau_de_detail_3_pour_1_article_sur_le_trimestre_3"/><text:bookmark-start text:name="niveau_de_detail_3_pour_1_article_sur_le_trimestre"/>Niveau de détail 3 pour 1 article sur le trimestre<text:bookmark-end text:name="__RefHeading___niveau_de_detail_3_pour_1_article_sur_le_trimestre_3"/><text:bookmark-end text:name="niveau_de_detail_3_pour_1_article_sur_le_trimestre"/></text:h>
      <text:p text:style-name="Text_20_body">
<draw:frame draw:style-name="media" draw:name="1" text:anchor-type="as-char" draw:z-index="1" svg:width="21.060833333333cm" style:rel-width="100%" svg:height="19.84375cm" style:rel-height="scale"><draw:image xlink:href="Pictures/70397be4fd9d0b289562547b0f2668ed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2" text:anchor-type="as-char" draw:z-index="2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3" text:anchor-type="as-char" draw:z-index="3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30</meta:creation-date>
    <dc:creator>Generated</dc:creator>
    <dc:date>2026-08-13T20::03:30</dc:date>
    <dc:language>en-US</dc:language>
    <meta:editing-cycles>1</meta:editing-cycles>
    <meta:editing-duration>PT0S</meta:editing-duration>
    <dc:title>wiki:editions:catalog:statistiquesappro_qteslivreescommumes</dc:title>
  </office:meta>
</office:document-meta>
</file>